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>
      <style:graphic-properties style:writing-mode="lr-tb" loext:decorative="false"/>
    </style:style>
    <style:style style:name="gr2" style:family="graphic" style:parent-style-name="standard">
      <style:graphic-properties draw:stroke="none" draw:fill="none" loext:fill-use-slide-background="false" draw:textarea-vertical-align="middle" draw:auto-grow-height="false" fo:min-height="0cm" fo:min-width="0cm" style:writing-mode="lr-tb" loext:decorative="false"/>
      <style:paragraph-properties style:writing-mode="lr-tb"/>
    </style:style>
    <style:style style:name="gr3" style:family="graphic">
      <style:graphic-properties loext:decorative="false"/>
    </style:style>
    <style:style style:name="gr4" style:family="graphic" style:parent-style-name="objectwithoutfill">
      <style:graphic-properties svg:stroke-width="0.018cm" svg:stroke-color="#000000" draw:marker-start-width="0.226cm" draw:marker-end-width="0.226cm" draw:fill="none" draw:textarea-vertical-align="middle" fo:padding-top="0.133cm" fo:padding-bottom="0.133cm" fo:padding-left="0.258cm" fo:padding-right="0.258cm" loext:decorative="false"/>
    </style:style>
    <style:style style:name="gr5" style:family="graphic" style:parent-style-name="standard">
      <style:graphic-properties svg:stroke-color="#000000" draw:fill="none" loext:fill-use-slide-background="false" draw:textarea-vertical-align="middle" draw:auto-grow-height="false" fo:min-height="0.524cm" fo:min-width="1.113cm" fo:padding-left="0cm" fo:padding-right="0cm" style:writing-mode="lr-tb" loext:decorative="false"/>
      <style:paragraph-properties style:writing-mode="lr-tb"/>
    </style:style>
    <style:style style:name="gr6" style:family="graphic" style:parent-style-name="standard">
      <style:graphic-properties svg:stroke-color="#000000" draw:fill="none" loext:fill-use-slide-background="false" draw:textarea-vertical-align="middle" draw:auto-grow-height="false" fo:min-height="0.524cm" fo:min-width="4.205cm" style:writing-mode="lr-tb" loext:decorative="false"/>
      <style:paragraph-properties style:writing-mode="lr-tb"/>
    </style:style>
    <style:style style:name="gr7" style:family="graphic" style:parent-style-name="standard">
      <style:graphic-properties svg:stroke-color="#000000" draw:fill="none" loext:fill-use-slide-background="false" draw:textarea-horizontal-align="justify" draw:textarea-vertical-align="middle" draw:auto-grow-height="false" fo:min-height="0.05cm" fo:min-width="0.5cm" style:writing-mode="lr-tb" loext:decorative="false"/>
      <style:paragraph-properties style:writing-mode="lr-tb"/>
    </style:style>
    <style:style style:name="gr8" style:family="graphic" style:parent-style-name="standard">
      <style:graphic-properties svg:stroke-color="#000000" draw:fill="none" loext:fill-use-slide-background="false" draw:textarea-horizontal-align="justify" draw:textarea-vertical-align="middle" draw:auto-grow-height="false" fo:min-height="0.05cm" fo:min-width="0.8cm" fo:padding-left="0cm" fo:padding-right="0cm" style:writing-mode="lr-tb" loext:decorative="false"/>
      <style:paragraph-properties style:writing-mode="lr-tb"/>
    </style:style>
    <style:style style:name="P1" style:family="paragraph">
      <style:paragraph-properties fo:text-align="center"/>
      <style:text-properties fo:font-size="6pt" style:font-size-asian="6pt" style:font-size-complex="6pt"/>
    </style:style>
    <style:style style:name="P2" style:family="paragraph">
      <loext:graphic-properties draw:fill="none"/>
      <style:paragraph-properties fo:text-align="center" style:writing-mode="lr-tb"/>
      <style:text-properties fo:font-size="6pt" style:font-size-asian="6pt" style:font-size-complex="6pt"/>
    </style:style>
    <style:style style:name="P3" style:family="paragraph">
      <loext:graphic-properties draw:fill="none"/>
      <style:paragraph-properties fo:text-align="center"/>
    </style:style>
    <style:style style:name="P4" style:family="paragraph">
      <style:paragraph-properties fo:text-align="center"/>
      <style:text-properties fo:font-size="7pt" style:font-size-asian="7pt" style:font-size-complex="7pt"/>
    </style:style>
    <style:style style:name="P5" style:family="paragraph">
      <loext:graphic-properties draw:fill="none"/>
      <style:paragraph-properties fo:text-align="center" style:writing-mode="lr-tb"/>
      <style:text-properties fo:font-size="7pt" style:font-size-asian="7pt" style:font-size-complex="7pt"/>
    </style:style>
    <style:style style:name="P6" style:family="paragraph">
      <style:paragraph-properties fo:text-align="center"/>
      <style:text-properties fo:font-size="8pt" style:font-size-asian="8pt" style:font-size-complex="8pt"/>
    </style:style>
    <style:style style:name="P7" style:family="paragraph">
      <loext:graphic-properties draw:fill="none"/>
      <style:paragraph-properties fo:text-align="center" style:writing-mode="lr-tb"/>
      <style:text-properties fo:font-size="8pt" style:font-size-asian="8pt" style:font-size-complex="8pt"/>
    </style:style>
    <style:style style:name="T1" style:family="text">
      <style:text-properties fo:font-size="6pt" style:font-size-asian="6pt" style:font-size-complex="6pt"/>
    </style:style>
    <style:style style:name="T2" style:family="text">
      <style:text-properties fo:font-size="7pt" style:font-size-asian="7pt" style:font-size-complex="7pt"/>
    </style:style>
    <style:style style:name="T3" style:family="text">
      <style:text-properties fo:font-size="8pt" style:font-size-asian="8pt" style:font-size-complex="8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g draw:style-name="gr1">
          <draw:custom-shape draw:style-name="gr2" draw:text-style-name="P2" draw:layer="layout" svg:width="0.5cm" svg:height="0.143cm" draw:transform="rotate (1.5707963267949) translate (9.609cm 16.176cm)">
            <text:p text:style-name="P1"><text:span text:style-name="T1">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9.321cm 16.176cm)">
            <text:p text:style-name="P1"><text:span text:style-name="T1">1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4cm" draw:transform="rotate (1.5707963267949) translate (8.962cm 16.176cm)">
            <text:p text:style-name="P1"><text:span text:style-name="T1">2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8.603cm 16.176cm)">
            <text:p text:style-name="P1"><text:span text:style-name="T1">3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8.244cm 16.176cm)">
            <text:p text:style-name="P1"><text:span text:style-name="T1">4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7.884cm 16.176cm)">
            <text:p text:style-name="P1"><text:span text:style-name="T1">5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4cm" draw:transform="rotate (1.5707963267949) translate (7.525cm 16.176cm)">
            <text:p text:style-name="P1"><text:span text:style-name="T1">6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4cm" draw:transform="rotate (1.5707963267949) translate (7.165cm 16.176cm)">
            <text:p text:style-name="P1"><text:span text:style-name="T1">7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6.807cm 16.176cm)">
            <text:p text:style-name="P1"><text:span text:style-name="T1">8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6.447cm 16.176cm)">
            <text:p text:style-name="P1"><text:span text:style-name="T1">9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4cm" draw:transform="rotate (1.5707963267949) translate (6.088cm 16.176cm)">
            <text:p text:style-name="P1"><text:span text:style-name="T1">10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4cm" draw:transform="rotate (1.5707963267949) translate (5.728cm 16.176cm)">
            <text:p text:style-name="P1"><text:span text:style-name="T1">11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5.37cm 16.176cm)">
            <text:p text:style-name="P1"><text:span text:style-name="T1">12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5.01cm 16.176cm)">
            <text:p text:style-name="P1"><text:span text:style-name="T1">13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g draw:style-name="gr3">
            <draw:line draw:style-name="gr4" draw:text-style-name="P3" draw:layer="layout" svg:x1="9.754cm" svg:y1="15.676cm" svg:x2="9.754cm" svg:y2="15.002cm">
              <text:p/>
            </draw:line>
            <draw:line draw:style-name="gr4" draw:text-style-name="P3" draw:layer="layout" svg:x1="9.718cm" svg:y1="15.251cm" svg:x2="9.718cm" svg:y2="15.002cm">
              <text:p/>
            </draw:line>
            <draw:line draw:style-name="gr4" draw:text-style-name="P3" draw:layer="layout" svg:x1="9.682cm" svg:y1="15.25cm" svg:x2="9.682cm" svg:y2="15.001cm">
              <text:p/>
            </draw:line>
            <draw:line draw:style-name="gr4" draw:text-style-name="P3" draw:layer="layout" svg:x1="9.645cm" svg:y1="15.25cm" svg:x2="9.645cm" svg:y2="15.001cm">
              <text:p/>
            </draw:line>
            <draw:line draw:style-name="gr4" draw:text-style-name="P3" draw:layer="layout" svg:x1="9.61cm" svg:y1="15.25cm" svg:x2="9.61cm" svg:y2="15.001cm">
              <text:p/>
            </draw:line>
            <draw:line draw:style-name="gr4" draw:text-style-name="P3" draw:layer="layout" svg:x1="9.574cm" svg:y1="15.41cm" svg:x2="9.574cm" svg:y2="15.001cm">
              <text:p/>
            </draw:line>
            <draw:line draw:style-name="gr4" draw:text-style-name="P3" draw:layer="layout" svg:x1="9.538cm" svg:y1="15.251cm" svg:x2="9.538cm" svg:y2="15.002cm">
              <text:p/>
            </draw:line>
            <draw:line draw:style-name="gr4" draw:text-style-name="P3" draw:layer="layout" svg:x1="9.502cm" svg:y1="15.25cm" svg:x2="9.502cm" svg:y2="15.001cm">
              <text:p/>
            </draw:line>
            <draw:line draw:style-name="gr4" draw:text-style-name="P3" draw:layer="layout" svg:x1="9.467cm" svg:y1="15.25cm" svg:x2="9.467cm" svg:y2="15.001cm">
              <text:p/>
            </draw:line>
            <draw:line draw:style-name="gr4" draw:text-style-name="P3" draw:layer="layout" svg:x1="9.43cm" svg:y1="15.25cm" svg:x2="9.43cm" svg:y2="15.001cm">
              <text:p/>
            </draw:line>
          </draw:g>
          <draw:g draw:style-name="gr3">
            <draw:line draw:style-name="gr4" draw:text-style-name="P3" draw:layer="layout" svg:x1="9.394cm" svg:y1="15.675cm" svg:x2="9.394cm" svg:y2="15.001cm">
              <text:p/>
            </draw:line>
            <draw:line draw:style-name="gr4" draw:text-style-name="P3" draw:layer="layout" svg:x1="9.358cm" svg:y1="15.25cm" svg:x2="9.358cm" svg:y2="15.001cm">
              <text:p/>
            </draw:line>
            <draw:line draw:style-name="gr4" draw:text-style-name="P3" draw:layer="layout" svg:x1="9.323cm" svg:y1="15.249cm" svg:x2="9.323cm" svg:y2="15cm">
              <text:p/>
            </draw:line>
            <draw:line draw:style-name="gr4" draw:text-style-name="P3" draw:layer="layout" svg:x1="9.287cm" svg:y1="15.249cm" svg:x2="9.287cm" svg:y2="15cm">
              <text:p/>
            </draw:line>
            <draw:line draw:style-name="gr4" draw:text-style-name="P3" draw:layer="layout" svg:x1="9.25cm" svg:y1="15.249cm" svg:x2="9.25cm" svg:y2="15cm">
              <text:p/>
            </draw:line>
            <draw:line draw:style-name="gr4" draw:text-style-name="P3" draw:layer="layout" svg:x1="9.214cm" svg:y1="15.409cm" svg:x2="9.214cm" svg:y2="15cm">
              <text:p/>
            </draw:line>
            <draw:line draw:style-name="gr4" draw:text-style-name="P3" draw:layer="layout" svg:x1="9.179cm" svg:y1="15.25cm" svg:x2="9.179cm" svg:y2="15.001cm">
              <text:p/>
            </draw:line>
            <draw:line draw:style-name="gr4" draw:text-style-name="P3" draw:layer="layout" svg:x1="9.143cm" svg:y1="15.249cm" svg:x2="9.143cm" svg:y2="15cm">
              <text:p/>
            </draw:line>
            <draw:line draw:style-name="gr4" draw:text-style-name="P3" draw:layer="layout" svg:x1="9.107cm" svg:y1="15.249cm" svg:x2="9.107cm" svg:y2="15cm">
              <text:p/>
            </draw:line>
            <draw:line draw:style-name="gr4" draw:text-style-name="P3" draw:layer="layout" svg:x1="9.071cm" svg:y1="15.249cm" svg:x2="9.071cm" svg:y2="15cm">
              <text:p/>
            </draw:line>
          </draw:g>
          <draw:g draw:style-name="gr3">
            <draw:line draw:style-name="gr4" draw:text-style-name="P3" draw:layer="layout" svg:x1="9.035cm" svg:y1="15.676cm" svg:x2="9.035cm" svg:y2="15.002cm">
              <text:p/>
            </draw:line>
            <draw:line draw:style-name="gr4" draw:text-style-name="P3" draw:layer="layout" svg:x1="8.999cm" svg:y1="15.251cm" svg:x2="8.999cm" svg:y2="15.002cm">
              <text:p/>
            </draw:line>
            <draw:line draw:style-name="gr4" draw:text-style-name="P3" draw:layer="layout" svg:x1="8.963cm" svg:y1="15.25cm" svg:x2="8.963cm" svg:y2="15.001cm">
              <text:p/>
            </draw:line>
            <draw:line draw:style-name="gr4" draw:text-style-name="P3" draw:layer="layout" svg:x1="8.927cm" svg:y1="15.25cm" svg:x2="8.927cm" svg:y2="15.001cm">
              <text:p/>
            </draw:line>
            <draw:line draw:style-name="gr4" draw:text-style-name="P3" draw:layer="layout" svg:x1="8.892cm" svg:y1="15.25cm" svg:x2="8.892cm" svg:y2="15.001cm">
              <text:p/>
            </draw:line>
            <draw:line draw:style-name="gr4" draw:text-style-name="P3" draw:layer="layout" svg:x1="8.856cm" svg:y1="15.41cm" svg:x2="8.856cm" svg:y2="15.001cm">
              <text:p/>
            </draw:line>
            <draw:line draw:style-name="gr4" draw:text-style-name="P3" draw:layer="layout" svg:x1="8.819cm" svg:y1="15.251cm" svg:x2="8.819cm" svg:y2="15.002cm">
              <text:p/>
            </draw:line>
            <draw:line draw:style-name="gr4" draw:text-style-name="P3" draw:layer="layout" svg:x1="8.783cm" svg:y1="15.25cm" svg:x2="8.783cm" svg:y2="15.001cm">
              <text:p/>
            </draw:line>
            <draw:line draw:style-name="gr4" draw:text-style-name="P3" draw:layer="layout" svg:x1="8.748cm" svg:y1="15.25cm" svg:x2="8.748cm" svg:y2="15.001cm">
              <text:p/>
            </draw:line>
            <draw:line draw:style-name="gr4" draw:text-style-name="P3" draw:layer="layout" svg:x1="8.712cm" svg:y1="15.25cm" svg:x2="8.712cm" svg:y2="15.001cm">
              <text:p/>
            </draw:line>
          </draw:g>
          <draw:g draw:style-name="gr3">
            <draw:line draw:style-name="gr4" draw:text-style-name="P3" draw:layer="layout" svg:x1="8.676cm" svg:y1="15.675cm" svg:x2="8.676cm" svg:y2="15.001cm">
              <text:p/>
            </draw:line>
            <draw:line draw:style-name="gr4" draw:text-style-name="P3" draw:layer="layout" svg:x1="8.639cm" svg:y1="15.25cm" svg:x2="8.639cm" svg:y2="15.001cm">
              <text:p/>
            </draw:line>
            <draw:line draw:style-name="gr4" draw:text-style-name="P3" draw:layer="layout" svg:x1="8.604cm" svg:y1="15.249cm" svg:x2="8.604cm" svg:y2="15cm">
              <text:p/>
            </draw:line>
            <draw:line draw:style-name="gr4" draw:text-style-name="P3" draw:layer="layout" svg:x1="8.568cm" svg:y1="15.249cm" svg:x2="8.568cm" svg:y2="15cm">
              <text:p/>
            </draw:line>
            <draw:line draw:style-name="gr4" draw:text-style-name="P3" draw:layer="layout" svg:x1="8.532cm" svg:y1="15.249cm" svg:x2="8.532cm" svg:y2="15cm">
              <text:p/>
            </draw:line>
            <draw:line draw:style-name="gr4" draw:text-style-name="P3" draw:layer="layout" svg:x1="8.496cm" svg:y1="15.409cm" svg:x2="8.496cm" svg:y2="15cm">
              <text:p/>
            </draw:line>
            <draw:line draw:style-name="gr4" draw:text-style-name="P3" draw:layer="layout" svg:x1="8.461cm" svg:y1="15.25cm" svg:x2="8.461cm" svg:y2="15.001cm">
              <text:p/>
            </draw:line>
            <draw:line draw:style-name="gr4" draw:text-style-name="P3" draw:layer="layout" svg:x1="8.424cm" svg:y1="15.249cm" svg:x2="8.424cm" svg:y2="15cm">
              <text:p/>
            </draw:line>
            <draw:line draw:style-name="gr4" draw:text-style-name="P3" draw:layer="layout" svg:x1="8.388cm" svg:y1="15.249cm" svg:x2="8.388cm" svg:y2="15cm">
              <text:p/>
            </draw:line>
            <draw:line draw:style-name="gr4" draw:text-style-name="P3" draw:layer="layout" svg:x1="8.352cm" svg:y1="15.249cm" svg:x2="8.352cm" svg:y2="15cm">
              <text:p/>
            </draw:line>
          </draw:g>
          <draw:g draw:style-name="gr3">
            <draw:line draw:style-name="gr4" draw:text-style-name="P3" draw:layer="layout" svg:x1="8.317cm" svg:y1="15.676cm" svg:x2="8.317cm" svg:y2="15.002cm">
              <text:p/>
            </draw:line>
            <draw:line draw:style-name="gr4" draw:text-style-name="P3" draw:layer="layout" svg:x1="8.281cm" svg:y1="15.251cm" svg:x2="8.281cm" svg:y2="15.002cm">
              <text:p/>
            </draw:line>
            <draw:line draw:style-name="gr4" draw:text-style-name="P3" draw:layer="layout" svg:x1="8.245cm" svg:y1="15.25cm" svg:x2="8.245cm" svg:y2="15.001cm">
              <text:p/>
            </draw:line>
            <draw:line draw:style-name="gr4" draw:text-style-name="P3" draw:layer="layout" svg:x1="8.208cm" svg:y1="15.25cm" svg:x2="8.208cm" svg:y2="15.001cm">
              <text:p/>
            </draw:line>
            <draw:line draw:style-name="gr4" draw:text-style-name="P3" draw:layer="layout" svg:x1="8.173cm" svg:y1="15.25cm" svg:x2="8.173cm" svg:y2="15.001cm">
              <text:p/>
            </draw:line>
            <draw:line draw:style-name="gr4" draw:text-style-name="P3" draw:layer="layout" svg:x1="8.137cm" svg:y1="15.41cm" svg:x2="8.137cm" svg:y2="15.001cm">
              <text:p/>
            </draw:line>
            <draw:line draw:style-name="gr4" draw:text-style-name="P3" draw:layer="layout" svg:x1="8.101cm" svg:y1="15.251cm" svg:x2="8.101cm" svg:y2="15.002cm">
              <text:p/>
            </draw:line>
            <draw:line draw:style-name="gr4" draw:text-style-name="P3" draw:layer="layout" svg:x1="8.065cm" svg:y1="15.25cm" svg:x2="8.065cm" svg:y2="15.001cm">
              <text:p/>
            </draw:line>
            <draw:line draw:style-name="gr4" draw:text-style-name="P3" draw:layer="layout" svg:x1="8.029cm" svg:y1="15.25cm" svg:x2="8.029cm" svg:y2="15.001cm">
              <text:p/>
            </draw:line>
            <draw:line draw:style-name="gr4" draw:text-style-name="P3" draw:layer="layout" svg:x1="7.993cm" svg:y1="15.25cm" svg:x2="7.993cm" svg:y2="15.001cm">
              <text:p/>
            </draw:line>
          </draw:g>
          <draw:g draw:style-name="gr3">
            <draw:line draw:style-name="gr4" draw:text-style-name="P3" draw:layer="layout" svg:x1="7.957cm" svg:y1="15.675cm" svg:x2="7.957cm" svg:y2="15.001cm">
              <text:p/>
            </draw:line>
            <draw:line draw:style-name="gr4" draw:text-style-name="P3" draw:layer="layout" svg:x1="7.921cm" svg:y1="15.25cm" svg:x2="7.921cm" svg:y2="15.001cm">
              <text:p/>
            </draw:line>
            <draw:line draw:style-name="gr4" draw:text-style-name="P3" draw:layer="layout" svg:x1="7.886cm" svg:y1="15.249cm" svg:x2="7.886cm" svg:y2="15cm">
              <text:p/>
            </draw:line>
            <draw:line draw:style-name="gr4" draw:text-style-name="P3" draw:layer="layout" svg:x1="7.85cm" svg:y1="15.249cm" svg:x2="7.85cm" svg:y2="15cm">
              <text:p/>
            </draw:line>
            <draw:line draw:style-name="gr4" draw:text-style-name="P3" draw:layer="layout" svg:x1="7.813cm" svg:y1="15.249cm" svg:x2="7.813cm" svg:y2="15cm">
              <text:p/>
            </draw:line>
            <draw:line draw:style-name="gr4" draw:text-style-name="P3" draw:layer="layout" svg:x1="7.777cm" svg:y1="15.409cm" svg:x2="7.777cm" svg:y2="15cm">
              <text:p/>
            </draw:line>
            <draw:line draw:style-name="gr4" draw:text-style-name="P3" draw:layer="layout" svg:x1="7.742cm" svg:y1="15.25cm" svg:x2="7.742cm" svg:y2="15.001cm">
              <text:p/>
            </draw:line>
            <draw:line draw:style-name="gr4" draw:text-style-name="P3" draw:layer="layout" svg:x1="7.706cm" svg:y1="15.249cm" svg:x2="7.706cm" svg:y2="15cm">
              <text:p/>
            </draw:line>
            <draw:line draw:style-name="gr4" draw:text-style-name="P3" draw:layer="layout" svg:x1="7.67cm" svg:y1="15.249cm" svg:x2="7.67cm" svg:y2="15cm">
              <text:p/>
            </draw:line>
            <draw:line draw:style-name="gr4" draw:text-style-name="P3" draw:layer="layout" svg:x1="7.634cm" svg:y1="15.249cm" svg:x2="7.634cm" svg:y2="15cm">
              <text:p/>
            </draw:line>
          </draw:g>
          <draw:g draw:style-name="gr3">
            <draw:line draw:style-name="gr4" draw:text-style-name="P3" draw:layer="layout" svg:x1="7.598cm" svg:y1="15.676cm" svg:x2="7.598cm" svg:y2="15.002cm">
              <text:p/>
            </draw:line>
            <draw:line draw:style-name="gr4" draw:text-style-name="P3" draw:layer="layout" svg:x1="7.562cm" svg:y1="15.251cm" svg:x2="7.562cm" svg:y2="15.002cm">
              <text:p/>
            </draw:line>
            <draw:line draw:style-name="gr4" draw:text-style-name="P3" draw:layer="layout" svg:x1="7.526cm" svg:y1="15.25cm" svg:x2="7.526cm" svg:y2="15.001cm">
              <text:p/>
            </draw:line>
            <draw:line draw:style-name="gr4" draw:text-style-name="P3" draw:layer="layout" svg:x1="7.49cm" svg:y1="15.25cm" svg:x2="7.49cm" svg:y2="15.001cm">
              <text:p/>
            </draw:line>
            <draw:line draw:style-name="gr4" draw:text-style-name="P3" draw:layer="layout" svg:x1="7.455cm" svg:y1="15.25cm" svg:x2="7.455cm" svg:y2="15.001cm">
              <text:p/>
            </draw:line>
            <draw:line draw:style-name="gr4" draw:text-style-name="P3" draw:layer="layout" svg:x1="7.418cm" svg:y1="15.41cm" svg:x2="7.418cm" svg:y2="15.001cm">
              <text:p/>
            </draw:line>
            <draw:line draw:style-name="gr4" draw:text-style-name="P3" draw:layer="layout" svg:x1="7.382cm" svg:y1="15.251cm" svg:x2="7.382cm" svg:y2="15.002cm">
              <text:p/>
            </draw:line>
            <draw:line draw:style-name="gr4" draw:text-style-name="P3" draw:layer="layout" svg:x1="7.346cm" svg:y1="15.25cm" svg:x2="7.346cm" svg:y2="15.001cm">
              <text:p/>
            </draw:line>
            <draw:line draw:style-name="gr4" draw:text-style-name="P3" draw:layer="layout" svg:x1="7.311cm" svg:y1="15.25cm" svg:x2="7.311cm" svg:y2="15.001cm">
              <text:p/>
            </draw:line>
            <draw:line draw:style-name="gr4" draw:text-style-name="P3" draw:layer="layout" svg:x1="7.275cm" svg:y1="15.25cm" svg:x2="7.275cm" svg:y2="15.001cm">
              <text:p/>
            </draw:line>
          </draw:g>
          <draw:g draw:style-name="gr3">
            <draw:line draw:style-name="gr4" draw:text-style-name="P3" draw:layer="layout" svg:x1="7.239cm" svg:y1="15.675cm" svg:x2="7.239cm" svg:y2="15.001cm">
              <text:p/>
            </draw:line>
            <draw:line draw:style-name="gr4" draw:text-style-name="P3" draw:layer="layout" svg:x1="7.202cm" svg:y1="15.25cm" svg:x2="7.202cm" svg:y2="15.001cm">
              <text:p/>
            </draw:line>
            <draw:line draw:style-name="gr4" draw:text-style-name="P3" draw:layer="layout" svg:x1="7.167cm" svg:y1="15.249cm" svg:x2="7.167cm" svg:y2="15cm">
              <text:p/>
            </draw:line>
            <draw:line draw:style-name="gr4" draw:text-style-name="P3" draw:layer="layout" svg:x1="7.131cm" svg:y1="15.249cm" svg:x2="7.131cm" svg:y2="15cm">
              <text:p/>
            </draw:line>
            <draw:line draw:style-name="gr4" draw:text-style-name="P3" draw:layer="layout" svg:x1="7.095cm" svg:y1="15.249cm" svg:x2="7.095cm" svg:y2="15cm">
              <text:p/>
            </draw:line>
            <draw:line draw:style-name="gr4" draw:text-style-name="P3" draw:layer="layout" svg:x1="7.059cm" svg:y1="15.409cm" svg:x2="7.059cm" svg:y2="15cm">
              <text:p/>
            </draw:line>
            <draw:line draw:style-name="gr4" draw:text-style-name="P3" draw:layer="layout" svg:x1="7.024cm" svg:y1="15.25cm" svg:x2="7.024cm" svg:y2="15.001cm">
              <text:p/>
            </draw:line>
            <draw:line draw:style-name="gr4" draw:text-style-name="P3" draw:layer="layout" svg:x1="6.987cm" svg:y1="15.249cm" svg:x2="6.987cm" svg:y2="15cm">
              <text:p/>
            </draw:line>
            <draw:line draw:style-name="gr4" draw:text-style-name="P3" draw:layer="layout" svg:x1="6.951cm" svg:y1="15.249cm" svg:x2="6.951cm" svg:y2="15cm">
              <text:p/>
            </draw:line>
            <draw:line draw:style-name="gr4" draw:text-style-name="P3" draw:layer="layout" svg:x1="6.915cm" svg:y1="15.249cm" svg:x2="6.915cm" svg:y2="15cm">
              <text:p/>
            </draw:line>
          </draw:g>
          <draw:g draw:style-name="gr3">
            <draw:line draw:style-name="gr4" draw:text-style-name="P3" draw:layer="layout" svg:x1="6.88cm" svg:y1="15.676cm" svg:x2="6.88cm" svg:y2="15.002cm">
              <text:p/>
            </draw:line>
            <draw:line draw:style-name="gr4" draw:text-style-name="P3" draw:layer="layout" svg:x1="6.844cm" svg:y1="15.251cm" svg:x2="6.844cm" svg:y2="15.002cm">
              <text:p/>
            </draw:line>
            <draw:line draw:style-name="gr4" draw:text-style-name="P3" draw:layer="layout" svg:x1="6.807cm" svg:y1="15.25cm" svg:x2="6.807cm" svg:y2="15.001cm">
              <text:p/>
            </draw:line>
            <draw:line draw:style-name="gr4" draw:text-style-name="P3" draw:layer="layout" svg:x1="6.771cm" svg:y1="15.25cm" svg:x2="6.771cm" svg:y2="15.001cm">
              <text:p/>
            </draw:line>
            <draw:line draw:style-name="gr4" draw:text-style-name="P3" draw:layer="layout" svg:x1="6.736cm" svg:y1="15.25cm" svg:x2="6.736cm" svg:y2="15.001cm">
              <text:p/>
            </draw:line>
            <draw:line draw:style-name="gr4" draw:text-style-name="P3" draw:layer="layout" svg:x1="6.7cm" svg:y1="15.41cm" svg:x2="6.7cm" svg:y2="15.001cm">
              <text:p/>
            </draw:line>
            <draw:line draw:style-name="gr4" draw:text-style-name="P3" draw:layer="layout" svg:x1="6.664cm" svg:y1="15.251cm" svg:x2="6.664cm" svg:y2="15.002cm">
              <text:p/>
            </draw:line>
            <draw:line draw:style-name="gr4" draw:text-style-name="P3" draw:layer="layout" svg:x1="6.628cm" svg:y1="15.25cm" svg:x2="6.628cm" svg:y2="15.001cm">
              <text:p/>
            </draw:line>
            <draw:line draw:style-name="gr4" draw:text-style-name="P3" draw:layer="layout" svg:x1="6.592cm" svg:y1="15.25cm" svg:x2="6.592cm" svg:y2="15.001cm">
              <text:p/>
            </draw:line>
            <draw:line draw:style-name="gr4" draw:text-style-name="P3" draw:layer="layout" svg:x1="6.556cm" svg:y1="15.25cm" svg:x2="6.556cm" svg:y2="15.001cm">
              <text:p/>
            </draw:line>
          </draw:g>
          <draw:g draw:style-name="gr3">
            <draw:line draw:style-name="gr4" draw:text-style-name="P3" draw:layer="layout" svg:x1="6.52cm" svg:y1="15.675cm" svg:x2="6.52cm" svg:y2="15.001cm">
              <text:p/>
            </draw:line>
            <draw:line draw:style-name="gr4" draw:text-style-name="P3" draw:layer="layout" svg:x1="6.484cm" svg:y1="15.25cm" svg:x2="6.484cm" svg:y2="15.001cm">
              <text:p/>
            </draw:line>
            <draw:line draw:style-name="gr4" draw:text-style-name="P3" draw:layer="layout" svg:x1="6.449cm" svg:y1="15.249cm" svg:x2="6.449cm" svg:y2="15cm">
              <text:p/>
            </draw:line>
            <draw:line draw:style-name="gr4" draw:text-style-name="P3" draw:layer="layout" svg:x1="6.412cm" svg:y1="15.249cm" svg:x2="6.412cm" svg:y2="15cm">
              <text:p/>
            </draw:line>
            <draw:line draw:style-name="gr4" draw:text-style-name="P3" draw:layer="layout" svg:x1="6.376cm" svg:y1="15.249cm" svg:x2="6.376cm" svg:y2="15cm">
              <text:p/>
            </draw:line>
            <draw:line draw:style-name="gr4" draw:text-style-name="P3" draw:layer="layout" svg:x1="6.34cm" svg:y1="15.409cm" svg:x2="6.34cm" svg:y2="15cm">
              <text:p/>
            </draw:line>
            <draw:line draw:style-name="gr4" draw:text-style-name="P3" draw:layer="layout" svg:x1="6.305cm" svg:y1="15.25cm" svg:x2="6.305cm" svg:y2="15.001cm">
              <text:p/>
            </draw:line>
            <draw:line draw:style-name="gr4" draw:text-style-name="P3" draw:layer="layout" svg:x1="6.269cm" svg:y1="15.249cm" svg:x2="6.269cm" svg:y2="15cm">
              <text:p/>
            </draw:line>
            <draw:line draw:style-name="gr4" draw:text-style-name="P3" draw:layer="layout" svg:x1="6.233cm" svg:y1="15.249cm" svg:x2="6.233cm" svg:y2="15cm">
              <text:p/>
            </draw:line>
            <draw:line draw:style-name="gr4" draw:text-style-name="P3" draw:layer="layout" svg:x1="6.196cm" svg:y1="15.249cm" svg:x2="6.196cm" svg:y2="15cm">
              <text:p/>
            </draw:line>
          </draw:g>
          <draw:g draw:style-name="gr3">
            <draw:line draw:style-name="gr4" draw:text-style-name="P3" draw:layer="layout" svg:x1="6.161cm" svg:y1="15.676cm" svg:x2="6.161cm" svg:y2="15.002cm">
              <text:p/>
            </draw:line>
            <draw:line draw:style-name="gr4" draw:text-style-name="P3" draw:layer="layout" svg:x1="6.125cm" svg:y1="15.251cm" svg:x2="6.125cm" svg:y2="15.002cm">
              <text:p/>
            </draw:line>
            <draw:line draw:style-name="gr4" draw:text-style-name="P3" draw:layer="layout" svg:x1="6.089cm" svg:y1="15.25cm" svg:x2="6.089cm" svg:y2="15.001cm">
              <text:p/>
            </draw:line>
            <draw:line draw:style-name="gr4" draw:text-style-name="P3" draw:layer="layout" svg:x1="6.053cm" svg:y1="15.25cm" svg:x2="6.053cm" svg:y2="15.001cm">
              <text:p/>
            </draw:line>
            <draw:line draw:style-name="gr4" draw:text-style-name="P3" draw:layer="layout" svg:x1="6.018cm" svg:y1="15.25cm" svg:x2="6.018cm" svg:y2="15.001cm">
              <text:p/>
            </draw:line>
            <draw:line draw:style-name="gr4" draw:text-style-name="P3" draw:layer="layout" svg:x1="5.981cm" svg:y1="15.41cm" svg:x2="5.981cm" svg:y2="15.001cm">
              <text:p/>
            </draw:line>
            <draw:line draw:style-name="gr4" draw:text-style-name="P3" draw:layer="layout" svg:x1="5.945cm" svg:y1="15.251cm" svg:x2="5.945cm" svg:y2="15.002cm">
              <text:p/>
            </draw:line>
            <draw:line draw:style-name="gr4" draw:text-style-name="P3" draw:layer="layout" svg:x1="5.909cm" svg:y1="15.25cm" svg:x2="5.909cm" svg:y2="15.001cm">
              <text:p/>
            </draw:line>
            <draw:line draw:style-name="gr4" draw:text-style-name="P3" draw:layer="layout" svg:x1="5.874cm" svg:y1="15.25cm" svg:x2="5.874cm" svg:y2="15.001cm">
              <text:p/>
            </draw:line>
            <draw:line draw:style-name="gr4" draw:text-style-name="P3" draw:layer="layout" svg:x1="5.838cm" svg:y1="15.25cm" svg:x2="5.838cm" svg:y2="15.001cm">
              <text:p/>
            </draw:line>
          </draw:g>
          <draw:g draw:style-name="gr3">
            <draw:line draw:style-name="gr4" draw:text-style-name="P3" draw:layer="layout" svg:x1="5.801cm" svg:y1="15.675cm" svg:x2="5.801cm" svg:y2="15.001cm">
              <text:p/>
            </draw:line>
            <draw:line draw:style-name="gr4" draw:text-style-name="P3" draw:layer="layout" svg:x1="5.765cm" svg:y1="15.25cm" svg:x2="5.765cm" svg:y2="15.001cm">
              <text:p/>
            </draw:line>
            <draw:line draw:style-name="gr4" draw:text-style-name="P3" draw:layer="layout" svg:x1="5.73cm" svg:y1="15.249cm" svg:x2="5.73cm" svg:y2="15cm">
              <text:p/>
            </draw:line>
            <draw:line draw:style-name="gr4" draw:text-style-name="P3" draw:layer="layout" svg:x1="5.694cm" svg:y1="15.249cm" svg:x2="5.694cm" svg:y2="15cm">
              <text:p/>
            </draw:line>
            <draw:line draw:style-name="gr4" draw:text-style-name="P3" draw:layer="layout" svg:x1="5.658cm" svg:y1="15.249cm" svg:x2="5.658cm" svg:y2="15cm">
              <text:p/>
            </draw:line>
            <draw:line draw:style-name="gr4" draw:text-style-name="P3" draw:layer="layout" svg:x1="5.622cm" svg:y1="15.409cm" svg:x2="5.622cm" svg:y2="15cm">
              <text:p/>
            </draw:line>
            <draw:line draw:style-name="gr4" draw:text-style-name="P3" draw:layer="layout" svg:x1="5.586cm" svg:y1="15.25cm" svg:x2="5.586cm" svg:y2="15.001cm">
              <text:p/>
            </draw:line>
            <draw:line draw:style-name="gr4" draw:text-style-name="P3" draw:layer="layout" svg:x1="5.55cm" svg:y1="15.249cm" svg:x2="5.55cm" svg:y2="15cm">
              <text:p/>
            </draw:line>
            <draw:line draw:style-name="gr4" draw:text-style-name="P3" draw:layer="layout" svg:x1="5.514cm" svg:y1="15.249cm" svg:x2="5.514cm" svg:y2="15cm">
              <text:p/>
            </draw:line>
            <draw:line draw:style-name="gr4" draw:text-style-name="P3" draw:layer="layout" svg:x1="5.478cm" svg:y1="15.249cm" svg:x2="5.478cm" svg:y2="15cm">
              <text:p/>
            </draw:line>
          </draw:g>
          <draw:g draw:style-name="gr3">
            <draw:line draw:style-name="gr4" draw:text-style-name="P3" draw:layer="layout" svg:x1="5.443cm" svg:y1="15.676cm" svg:x2="5.443cm" svg:y2="15.002cm">
              <text:p/>
            </draw:line>
            <draw:line draw:style-name="gr4" draw:text-style-name="P3" draw:layer="layout" svg:x1="5.407cm" svg:y1="15.251cm" svg:x2="5.407cm" svg:y2="15.002cm">
              <text:p/>
            </draw:line>
            <draw:line draw:style-name="gr4" draw:text-style-name="P3" draw:layer="layout" svg:x1="5.37cm" svg:y1="15.25cm" svg:x2="5.37cm" svg:y2="15.001cm">
              <text:p/>
            </draw:line>
            <draw:line draw:style-name="gr4" draw:text-style-name="P3" draw:layer="layout" svg:x1="5.334cm" svg:y1="15.25cm" svg:x2="5.334cm" svg:y2="15.001cm">
              <text:p/>
            </draw:line>
            <draw:line draw:style-name="gr4" draw:text-style-name="P3" draw:layer="layout" svg:x1="5.299cm" svg:y1="15.25cm" svg:x2="5.299cm" svg:y2="15.001cm">
              <text:p/>
            </draw:line>
            <draw:line draw:style-name="gr4" draw:text-style-name="P3" draw:layer="layout" svg:x1="5.263cm" svg:y1="15.41cm" svg:x2="5.263cm" svg:y2="15.001cm">
              <text:p/>
            </draw:line>
            <draw:line draw:style-name="gr4" draw:text-style-name="P3" draw:layer="layout" svg:x1="5.227cm" svg:y1="15.251cm" svg:x2="5.227cm" svg:y2="15.002cm">
              <text:p/>
            </draw:line>
            <draw:line draw:style-name="gr4" draw:text-style-name="P3" draw:layer="layout" svg:x1="5.19cm" svg:y1="15.25cm" svg:x2="5.19cm" svg:y2="15.001cm">
              <text:p/>
            </draw:line>
            <draw:line draw:style-name="gr4" draw:text-style-name="P3" draw:layer="layout" svg:x1="5.155cm" svg:y1="15.25cm" svg:x2="5.155cm" svg:y2="15.001cm">
              <text:p/>
            </draw:line>
            <draw:line draw:style-name="gr4" draw:text-style-name="P3" draw:layer="layout" svg:x1="5.119cm" svg:y1="15.25cm" svg:x2="5.119cm" svg:y2="15.001cm">
              <text:p/>
            </draw:line>
          </draw:g>
          <draw:line draw:style-name="gr4" draw:text-style-name="P3" draw:layer="layout" svg:x1="5.083cm" svg:y1="15.675cm" svg:x2="5.083cm" svg:y2="15.001cm">
            <text:p/>
          </draw:line>
          <draw:line draw:style-name="gr4" draw:text-style-name="P3" draw:layer="layout" svg:x1="5.047cm" svg:y1="15.411cm" svg:x2="5.047cm" svg:y2="15.001cm">
            <text:p/>
          </draw:line>
          <draw:custom-shape draw:style-name="gr2" draw:text-style-name="P2" draw:layer="layout" svg:width="0.5cm" svg:height="0.143cm" draw:transform="rotate (1.5707963267949) translate (4.185cm 16.176cm)">
            <text:p text:style-name="P1"><text:span text:style-name="T1">1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4cm" draw:transform="rotate (1.5707963267949) translate (4.544cm 16.176cm)">
            <text:p text:style-name="P1"><text:span text:style-name="T1">2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4.904cm 16.176cm)">
            <text:p text:style-name="P1"><text:span text:style-name="T1">3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g draw:style-name="gr3">
            <draw:line draw:style-name="gr4" draw:text-style-name="P3" draw:layer="layout" svg:x1="3.897cm" svg:y1="15.676cm" svg:x2="3.897cm" svg:y2="15.002cm">
              <text:p/>
            </draw:line>
            <draw:line draw:style-name="gr4" draw:text-style-name="P3" draw:layer="layout" svg:x1="3.933cm" svg:y1="15.251cm" svg:x2="3.933cm" svg:y2="15.002cm">
              <text:p/>
            </draw:line>
            <draw:line draw:style-name="gr4" draw:text-style-name="P3" draw:layer="layout" svg:x1="3.969cm" svg:y1="15.25cm" svg:x2="3.969cm" svg:y2="15.001cm">
              <text:p/>
            </draw:line>
            <draw:line draw:style-name="gr4" draw:text-style-name="P3" draw:layer="layout" svg:x1="4.005cm" svg:y1="15.25cm" svg:x2="4.005cm" svg:y2="15.001cm">
              <text:p/>
            </draw:line>
            <draw:line draw:style-name="gr4" draw:text-style-name="P3" draw:layer="layout" svg:x1="4.04cm" svg:y1="15.25cm" svg:x2="4.04cm" svg:y2="15.001cm">
              <text:p/>
            </draw:line>
            <draw:line draw:style-name="gr4" draw:text-style-name="P3" draw:layer="layout" svg:x1="4.076cm" svg:y1="15.41cm" svg:x2="4.076cm" svg:y2="15.001cm">
              <text:p/>
            </draw:line>
            <draw:line draw:style-name="gr4" draw:text-style-name="P3" draw:layer="layout" svg:x1="4.112cm" svg:y1="15.251cm" svg:x2="4.112cm" svg:y2="15.002cm">
              <text:p/>
            </draw:line>
            <draw:line draw:style-name="gr4" draw:text-style-name="P3" draw:layer="layout" svg:x1="4.149cm" svg:y1="15.25cm" svg:x2="4.149cm" svg:y2="15.001cm">
              <text:p/>
            </draw:line>
            <draw:line draw:style-name="gr4" draw:text-style-name="P3" draw:layer="layout" svg:x1="4.184cm" svg:y1="15.25cm" svg:x2="4.184cm" svg:y2="15.001cm">
              <text:p/>
            </draw:line>
            <draw:line draw:style-name="gr4" draw:text-style-name="P3" draw:layer="layout" svg:x1="4.22cm" svg:y1="15.25cm" svg:x2="4.22cm" svg:y2="15.001cm">
              <text:p/>
            </draw:line>
          </draw:g>
          <draw:g draw:style-name="gr3">
            <draw:line draw:style-name="gr4" draw:text-style-name="P3" draw:layer="layout" svg:x1="4.256cm" svg:y1="15.675cm" svg:x2="4.256cm" svg:y2="15.001cm">
              <text:p/>
            </draw:line>
            <draw:line draw:style-name="gr4" draw:text-style-name="P3" draw:layer="layout" svg:x1="4.292cm" svg:y1="15.25cm" svg:x2="4.292cm" svg:y2="15.001cm">
              <text:p/>
            </draw:line>
            <draw:line draw:style-name="gr4" draw:text-style-name="P3" draw:layer="layout" svg:x1="4.327cm" svg:y1="15.249cm" svg:x2="4.327cm" svg:y2="15cm">
              <text:p/>
            </draw:line>
            <draw:line draw:style-name="gr4" draw:text-style-name="P3" draw:layer="layout" svg:x1="4.364cm" svg:y1="15.249cm" svg:x2="4.364cm" svg:y2="15cm">
              <text:p/>
            </draw:line>
            <draw:line draw:style-name="gr4" draw:text-style-name="P3" draw:layer="layout" svg:x1="4.4cm" svg:y1="15.249cm" svg:x2="4.4cm" svg:y2="15cm">
              <text:p/>
            </draw:line>
            <draw:line draw:style-name="gr4" draw:text-style-name="P3" draw:layer="layout" svg:x1="4.436cm" svg:y1="15.409cm" svg:x2="4.436cm" svg:y2="15cm">
              <text:p/>
            </draw:line>
            <draw:line draw:style-name="gr4" draw:text-style-name="P3" draw:layer="layout" svg:x1="4.471cm" svg:y1="15.25cm" svg:x2="4.471cm" svg:y2="15.001cm">
              <text:p/>
            </draw:line>
            <draw:line draw:style-name="gr4" draw:text-style-name="P3" draw:layer="layout" svg:x1="4.507cm" svg:y1="15.249cm" svg:x2="4.507cm" svg:y2="15cm">
              <text:p/>
            </draw:line>
            <draw:line draw:style-name="gr4" draw:text-style-name="P3" draw:layer="layout" svg:x1="4.544cm" svg:y1="15.249cm" svg:x2="4.544cm" svg:y2="15cm">
              <text:p/>
            </draw:line>
            <draw:line draw:style-name="gr4" draw:text-style-name="P3" draw:layer="layout" svg:x1="4.58cm" svg:y1="15.249cm" svg:x2="4.58cm" svg:y2="15cm">
              <text:p/>
            </draw:line>
          </draw:g>
          <draw:g draw:style-name="gr3">
            <draw:line draw:style-name="gr4" draw:text-style-name="P3" draw:layer="layout" svg:x1="4.615cm" svg:y1="15.676cm" svg:x2="4.615cm" svg:y2="15.002cm">
              <text:p/>
            </draw:line>
            <draw:line draw:style-name="gr4" draw:text-style-name="P3" draw:layer="layout" svg:x1="4.651cm" svg:y1="15.251cm" svg:x2="4.651cm" svg:y2="15.002cm">
              <text:p/>
            </draw:line>
            <draw:line draw:style-name="gr4" draw:text-style-name="P3" draw:layer="layout" svg:x1="4.687cm" svg:y1="15.25cm" svg:x2="4.687cm" svg:y2="15.001cm">
              <text:p/>
            </draw:line>
            <draw:line draw:style-name="gr4" draw:text-style-name="P3" draw:layer="layout" svg:x1="4.723cm" svg:y1="15.25cm" svg:x2="4.723cm" svg:y2="15.001cm">
              <text:p/>
            </draw:line>
            <draw:line draw:style-name="gr4" draw:text-style-name="P3" draw:layer="layout" svg:x1="4.759cm" svg:y1="15.25cm" svg:x2="4.759cm" svg:y2="15.001cm">
              <text:p/>
            </draw:line>
            <draw:line draw:style-name="gr4" draw:text-style-name="P3" draw:layer="layout" svg:x1="4.795cm" svg:y1="15.41cm" svg:x2="4.795cm" svg:y2="15.001cm">
              <text:p/>
            </draw:line>
            <draw:line draw:style-name="gr4" draw:text-style-name="P3" draw:layer="layout" svg:x1="4.831cm" svg:y1="15.251cm" svg:x2="4.831cm" svg:y2="15.002cm">
              <text:p/>
            </draw:line>
            <draw:line draw:style-name="gr4" draw:text-style-name="P3" draw:layer="layout" svg:x1="4.867cm" svg:y1="15.25cm" svg:x2="4.867cm" svg:y2="15.001cm">
              <text:p/>
            </draw:line>
            <draw:line draw:style-name="gr4" draw:text-style-name="P3" draw:layer="layout" svg:x1="4.902cm" svg:y1="15.25cm" svg:x2="4.902cm" svg:y2="15.001cm">
              <text:p/>
            </draw:line>
            <draw:line draw:style-name="gr4" draw:text-style-name="P3" draw:layer="layout" svg:x1="4.938cm" svg:y1="15.25cm" svg:x2="4.938cm" svg:y2="15.001cm">
              <text:p/>
            </draw:line>
          </draw:g>
          <draw:line draw:style-name="gr4" draw:text-style-name="P3" draw:layer="layout" svg:x1="4.975cm" svg:y1="15.675cm" svg:x2="4.975cm" svg:y2="15.001cm">
            <text:p/>
          </draw:line>
          <draw:line draw:style-name="gr4" draw:text-style-name="P3" draw:layer="layout" svg:x1="5.011cm" svg:y1="15.411cm" svg:x2="5.011cm" svg:y2="15.001cm">
            <text:p/>
          </draw:line>
          <draw:line draw:style-name="gr4" draw:text-style-name="P3" draw:layer="layout" svg:x1="3.862cm" svg:y1="15.251cm" svg:x2="3.862cm" svg:y2="15.001cm">
            <text:p/>
          </draw:line>
          <draw:line draw:style-name="gr4" draw:text-style-name="P3" draw:layer="layout" svg:x1="3.825cm" svg:y1="15.251cm" svg:x2="3.825cm" svg:y2="15.001cm">
            <text:p/>
          </draw:line>
          <draw:custom-shape draw:style-name="gr2" draw:text-style-name="P2" draw:layer="layout" svg:width="0.5cm" svg:height="0.144cm" draw:transform="rotate (1.5707963267949) translate (10.546cm 16.176cm)">
            <text:p text:style-name="P1"><text:span text:style-name="T1">4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10.186cm 16.176cm)">
            <text:p text:style-name="P1"><text:span text:style-name="T1">5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3cm" draw:transform="rotate (1.5707963267949) translate (9.827cm 16.176cm)">
            <text:p text:style-name="P1"><text:span text:style-name="T1">6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line draw:style-name="gr4" draw:text-style-name="P3" draw:layer="layout" svg:x1="10.907cm" svg:y1="15.41cm" svg:x2="10.907cm" svg:y2="15cm">
            <text:p/>
          </draw:line>
          <draw:line draw:style-name="gr4" draw:text-style-name="P3" draw:layer="layout" svg:x1="10.87cm" svg:y1="15.249cm" svg:x2="10.87cm" svg:y2="15cm">
            <text:p/>
          </draw:line>
          <draw:line draw:style-name="gr4" draw:text-style-name="P3" draw:layer="layout" svg:x1="10.834cm" svg:y1="15.249cm" svg:x2="10.834cm" svg:y2="15cm">
            <text:p/>
          </draw:line>
          <draw:line draw:style-name="gr4" draw:text-style-name="P3" draw:layer="layout" svg:x1="10.798cm" svg:y1="15.409cm" svg:x2="10.798cm" svg:y2="15cm">
            <text:p/>
          </draw:line>
          <draw:line draw:style-name="gr4" draw:text-style-name="P3" draw:layer="layout" svg:x1="10.763cm" svg:y1="15.25cm" svg:x2="10.763cm" svg:y2="15.001cm">
            <text:p/>
          </draw:line>
          <draw:line draw:style-name="gr4" draw:text-style-name="P3" draw:layer="layout" svg:x1="10.727cm" svg:y1="15.249cm" svg:x2="10.727cm" svg:y2="15cm">
            <text:p/>
          </draw:line>
          <draw:line draw:style-name="gr4" draw:text-style-name="P3" draw:layer="layout" svg:x1="10.691cm" svg:y1="15.249cm" svg:x2="10.691cm" svg:y2="15cm">
            <text:p/>
          </draw:line>
          <draw:line draw:style-name="gr4" draw:text-style-name="P3" draw:layer="layout" svg:x1="10.654cm" svg:y1="15.249cm" svg:x2="10.654cm" svg:y2="15cm">
            <text:p/>
          </draw:line>
          <draw:g draw:style-name="gr3">
            <draw:line draw:style-name="gr4" draw:text-style-name="P3" draw:layer="layout" svg:x1="10.619cm" svg:y1="15.676cm" svg:x2="10.619cm" svg:y2="15.002cm">
              <text:p/>
            </draw:line>
            <draw:line draw:style-name="gr4" draw:text-style-name="P3" draw:layer="layout" svg:x1="10.583cm" svg:y1="15.251cm" svg:x2="10.583cm" svg:y2="15.002cm">
              <text:p/>
            </draw:line>
            <draw:line draw:style-name="gr4" draw:text-style-name="P3" draw:layer="layout" svg:x1="10.547cm" svg:y1="15.25cm" svg:x2="10.547cm" svg:y2="15.001cm">
              <text:p/>
            </draw:line>
            <draw:line draw:style-name="gr4" draw:text-style-name="P3" draw:layer="layout" svg:x1="10.511cm" svg:y1="15.25cm" svg:x2="10.511cm" svg:y2="15.001cm">
              <text:p/>
            </draw:line>
            <draw:line draw:style-name="gr4" draw:text-style-name="P3" draw:layer="layout" svg:x1="10.475cm" svg:y1="15.25cm" svg:x2="10.475cm" svg:y2="15.001cm">
              <text:p/>
            </draw:line>
            <draw:line draw:style-name="gr4" draw:text-style-name="P3" draw:layer="layout" svg:x1="10.439cm" svg:y1="15.41cm" svg:x2="10.439cm" svg:y2="15.001cm">
              <text:p/>
            </draw:line>
            <draw:line draw:style-name="gr4" draw:text-style-name="P3" draw:layer="layout" svg:x1="10.403cm" svg:y1="15.251cm" svg:x2="10.403cm" svg:y2="15.002cm">
              <text:p/>
            </draw:line>
            <draw:line draw:style-name="gr4" draw:text-style-name="P3" draw:layer="layout" svg:x1="10.367cm" svg:y1="15.25cm" svg:x2="10.367cm" svg:y2="15.001cm">
              <text:p/>
            </draw:line>
            <draw:line draw:style-name="gr4" draw:text-style-name="P3" draw:layer="layout" svg:x1="10.332cm" svg:y1="15.25cm" svg:x2="10.332cm" svg:y2="15.001cm">
              <text:p/>
            </draw:line>
            <draw:line draw:style-name="gr4" draw:text-style-name="P3" draw:layer="layout" svg:x1="10.296cm" svg:y1="15.25cm" svg:x2="10.296cm" svg:y2="15.001cm">
              <text:p/>
            </draw:line>
          </draw:g>
          <draw:g draw:style-name="gr3">
            <draw:line draw:style-name="gr4" draw:text-style-name="P3" draw:layer="layout" svg:x1="10.259cm" svg:y1="15.675cm" svg:x2="10.259cm" svg:y2="15.001cm">
              <text:p/>
            </draw:line>
            <draw:line draw:style-name="gr4" draw:text-style-name="P3" draw:layer="layout" svg:x1="10.223cm" svg:y1="15.25cm" svg:x2="10.223cm" svg:y2="15.001cm">
              <text:p/>
            </draw:line>
            <draw:line draw:style-name="gr4" draw:text-style-name="P3" draw:layer="layout" svg:x1="10.188cm" svg:y1="15.249cm" svg:x2="10.188cm" svg:y2="15cm">
              <text:p/>
            </draw:line>
            <draw:line draw:style-name="gr4" draw:text-style-name="P3" draw:layer="layout" svg:x1="10.152cm" svg:y1="15.249cm" svg:x2="10.152cm" svg:y2="15cm">
              <text:p/>
            </draw:line>
            <draw:line draw:style-name="gr4" draw:text-style-name="P3" draw:layer="layout" svg:x1="10.116cm" svg:y1="15.249cm" svg:x2="10.116cm" svg:y2="15cm">
              <text:p/>
            </draw:line>
            <draw:line draw:style-name="gr4" draw:text-style-name="P3" draw:layer="layout" svg:x1="10.079cm" svg:y1="15.409cm" svg:x2="10.079cm" svg:y2="15cm">
              <text:p/>
            </draw:line>
            <draw:line draw:style-name="gr4" draw:text-style-name="P3" draw:layer="layout" svg:x1="10.044cm" svg:y1="15.25cm" svg:x2="10.044cm" svg:y2="15.001cm">
              <text:p/>
            </draw:line>
            <draw:line draw:style-name="gr4" draw:text-style-name="P3" draw:layer="layout" svg:x1="10.008cm" svg:y1="15.249cm" svg:x2="10.008cm" svg:y2="15cm">
              <text:p/>
            </draw:line>
            <draw:line draw:style-name="gr4" draw:text-style-name="P3" draw:layer="layout" svg:x1="9.972cm" svg:y1="15.249cm" svg:x2="9.972cm" svg:y2="15cm">
              <text:p/>
            </draw:line>
            <draw:line draw:style-name="gr4" draw:text-style-name="P3" draw:layer="layout" svg:x1="9.936cm" svg:y1="15.249cm" svg:x2="9.936cm" svg:y2="15cm">
              <text:p/>
            </draw:line>
          </draw:g>
          <draw:line draw:style-name="gr4" draw:text-style-name="P3" draw:layer="layout" svg:x1="9.901cm" svg:y1="15.676cm" svg:x2="9.901cm" svg:y2="15.002cm">
            <text:p/>
          </draw:line>
          <draw:line draw:style-name="gr4" draw:text-style-name="P3" draw:layer="layout" svg:x1="9.864cm" svg:y1="15.251cm" svg:x2="9.864cm" svg:y2="15.002cm">
            <text:p/>
          </draw:line>
          <draw:line draw:style-name="gr4" draw:text-style-name="P3" draw:layer="layout" svg:x1="9.828cm" svg:y1="15.25cm" svg:x2="9.828cm" svg:y2="15.001cm">
            <text:p/>
          </draw:line>
          <draw:line draw:style-name="gr4" draw:text-style-name="P3" draw:layer="layout" svg:x1="9.792cm" svg:y1="15.411cm" svg:x2="9.792cm" svg:y2="15.001cm">
            <text:p/>
          </draw:line>
          <draw:custom-shape draw:style-name="gr2" draw:text-style-name="P2" draw:layer="layout" svg:width="0.5cm" svg:height="0.143cm" draw:transform="rotate (1.5707963267949) translate (10.84cm 16.176cm)">
            <text:p text:style-name="P1"><text:span text:style-name="T1">32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line draw:style-name="gr4" draw:text-style-name="P3" draw:layer="layout" svg:x1="10.938cm" svg:y1="15.251cm" svg:x2="10.938cm" svg:y2="15.002cm">
            <text:p/>
          </draw:line>
          <draw:line draw:style-name="gr4" draw:text-style-name="P3" draw:layer="layout" svg:x1="10.974cm" svg:y1="15.251cm" svg:x2="10.974cm" svg:y2="15.002cm">
            <text:p/>
          </draw:line>
          <draw:custom-shape draw:style-name="gr2" draw:text-style-name="P2" draw:layer="layout" svg:width="0.5cm" svg:height="0.143cm" draw:transform="rotate (1.5707963267949) translate (9.719cm 16.176cm)">
            <text:p text:style-name="P1"><text:span text:style-name="T1">63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2" draw:text-style-name="P2" draw:layer="layout" svg:width="0.5cm" svg:height="0.144cm" draw:transform="rotate (1.5707963267949) translate (3.825cm 16.176cm)">
            <text:p text:style-name="P1"><text:span text:style-name="T1">0</text:span></text:p>
            <draw:enhanced-geometry svg:viewBox="0 0 21600 21600" draw:mirror-horizontal="false" draw:mirror-vertical="true" draw:type="rectangle" draw:enhanced-path="M 0 0 L 21600 0 21600 21600 0 21600 0 0 Z N"/>
          </draw:custom-shape>
          <draw:custom-shape draw:style-name="gr5" draw:text-style-name="P5" draw:layer="layout" svg:width="1.113cm" svg:height="0.774cm" svg:x="3.898cm" svg:y="16.226cm">
            <text:p text:style-name="P4"><text:span text:style-name="T2">Upper Rows</text:span></text:p>
            <draw:enhanced-geometry svg:viewBox="0 0 21600 21600" draw:type="rectangle" draw:enhanced-path="M 0 0 L 21600 0 21600 21600 0 21600 0 0 Z N"/>
          </draw:custom-shape>
          <draw:custom-shape draw:style-name="gr5" draw:text-style-name="P5" draw:layer="layout" svg:width="1.113cm" svg:height="0.774cm" svg:x="9.791cm" svg:y="16.226cm">
            <text:p text:style-name="P4"><text:span text:style-name="T2">Lower <text:s/>Rows</text:span></text:p>
            <draw:enhanced-geometry svg:viewBox="0 0 21600 21600" draw:type="rectangle" draw:enhanced-path="M 0 0 L 21600 0 21600 21600 0 21600 0 0 Z N"/>
          </draw:custom-shape>
          <draw:custom-shape draw:style-name="gr6" draw:text-style-name="P7" draw:layer="layout" svg:width="4.705cm" svg:height="0.774cm" svg:x="5.048cm" svg:y="16.226cm">
            <text:p text:style-name="P6"><text:span text:style-name="T3">Columns</text:span></text:p>
            <draw:enhanced-geometry svg:viewBox="0 0 21600 21600" draw:type="rectangle" draw:enhanced-path="M 0 0 L 21600 0 21600 21600 0 21600 0 0 Z N"/>
          </draw:custom-shape>
        </draw:g>
        <draw:g draw:style-name="gr1">
          <draw:g draw:style-name="gr1">
            <draw:custom-shape draw:style-name="gr2" draw:text-style-name="P2" draw:layer="layout" svg:width="0.5cm" svg:height="0.19cm" draw:transform="rotate (1.5707963267949) translate (4.634cm 4.9cm)">
              <text:p text:style-name="P1"><text:span text:style-name="T1">1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cm" draw:transform="rotate (1.5707963267949) translate (5.111cm 4.9cm)">
              <text:p text:style-name="P1"><text:span text:style-name="T1">2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1cm" draw:transform="rotate (1.5707963267949) translate (5.588cm 4.9cm)">
              <text:p text:style-name="P1"><text:span text:style-name="T1">3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1cm" draw:transform="rotate (1.5707963267949) translate (6.065cm 4.9cm)">
              <text:p text:style-name="P1"><text:span text:style-name="T1">4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cm" draw:transform="rotate (1.5707963267949) translate (6.543cm 4.9cm)">
              <text:p text:style-name="P1"><text:span text:style-name="T1">5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cm" draw:transform="rotate (1.5707963267949) translate (7.02cm 4.9cm)">
              <text:p text:style-name="P1"><text:span text:style-name="T1">6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cm" draw:transform="rotate (1.5707963267949) translate (7.497cm 4.9cm)">
              <text:p text:style-name="P1"><text:span text:style-name="T1">7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1cm" draw:transform="rotate (1.5707963267949) translate (7.974cm 4.9cm)">
              <text:p text:style-name="P1"><text:span text:style-name="T1">8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1cm" draw:transform="rotate (1.5707963267949) translate (8.451cm 4.9cm)">
              <text:p text:style-name="P1"><text:span text:style-name="T1">9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cm" draw:transform="rotate (1.5707963267949) translate (8.929cm 4.9cm)">
              <text:p text:style-name="P1"><text:span text:style-name="T1">10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cm" draw:transform="rotate (1.5707963267949) translate (9.406cm 4.9cm)">
              <text:p text:style-name="P1"><text:span text:style-name="T1">11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cm" draw:transform="rotate (1.5707963267949) translate (9.883cm 4.9cm)">
              <text:p text:style-name="P1"><text:span text:style-name="T1">12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1cm" draw:transform="rotate (1.5707963267949) translate (10.36cm 4.9cm)">
              <text:p text:style-name="P1"><text:span text:style-name="T1">130</text:span></text:p>
              <draw:enhanced-geometry svg:viewBox="0 0 21600 21600" draw:type="rectangle" draw:enhanced-path="M 0 0 L 21600 0 21600 21600 0 21600 0 0 Z N"/>
            </draw:custom-shape>
            <draw:g draw:style-name="gr3">
              <draw:line draw:style-name="gr4" draw:text-style-name="P3" draw:layer="layout" svg:x1="4.251cm" svg:y1="4.9cm" svg:x2="4.251cm" svg:y2="5.574cm">
                <text:p/>
              </draw:line>
              <draw:line draw:style-name="gr4" draw:text-style-name="P3" draw:layer="layout" svg:x1="4.299cm" svg:y1="5.325cm" svg:x2="4.299cm" svg:y2="5.574cm">
                <text:p/>
              </draw:line>
              <draw:line draw:style-name="gr4" draw:text-style-name="P3" draw:layer="layout" svg:x1="4.346cm" svg:y1="5.326cm" svg:x2="4.346cm" svg:y2="5.575cm">
                <text:p/>
              </draw:line>
              <draw:line draw:style-name="gr4" draw:text-style-name="P3" draw:layer="layout" svg:x1="4.394cm" svg:y1="5.326cm" svg:x2="4.394cm" svg:y2="5.575cm">
                <text:p/>
              </draw:line>
              <draw:line draw:style-name="gr4" draw:text-style-name="P3" draw:layer="layout" svg:x1="4.442cm" svg:y1="5.326cm" svg:x2="4.442cm" svg:y2="5.575cm">
                <text:p/>
              </draw:line>
              <draw:line draw:style-name="gr4" draw:text-style-name="P3" draw:layer="layout" svg:x1="4.49cm" svg:y1="5.166cm" svg:x2="4.49cm" svg:y2="5.575cm">
                <text:p/>
              </draw:line>
              <draw:line draw:style-name="gr4" draw:text-style-name="P3" draw:layer="layout" svg:x1="4.537cm" svg:y1="5.325cm" svg:x2="4.537cm" svg:y2="5.574cm">
                <text:p/>
              </draw:line>
              <draw:line draw:style-name="gr4" draw:text-style-name="P3" draw:layer="layout" svg:x1="4.585cm" svg:y1="5.326cm" svg:x2="4.585cm" svg:y2="5.575cm">
                <text:p/>
              </draw:line>
              <draw:line draw:style-name="gr4" draw:text-style-name="P3" draw:layer="layout" svg:x1="4.633cm" svg:y1="5.326cm" svg:x2="4.633cm" svg:y2="5.575cm">
                <text:p/>
              </draw:line>
              <draw:line draw:style-name="gr4" draw:text-style-name="P3" draw:layer="layout" svg:x1="4.68cm" svg:y1="5.326cm" svg:x2="4.68cm" svg:y2="5.575cm">
                <text:p/>
              </draw:line>
            </draw:g>
            <draw:g draw:style-name="gr3">
              <draw:line draw:style-name="gr4" draw:text-style-name="P3" draw:layer="layout" svg:x1="4.728cm" svg:y1="4.901cm" svg:x2="4.728cm" svg:y2="5.575cm">
                <text:p/>
              </draw:line>
              <draw:line draw:style-name="gr4" draw:text-style-name="P3" draw:layer="layout" svg:x1="4.776cm" svg:y1="5.326cm" svg:x2="4.776cm" svg:y2="5.575cm">
                <text:p/>
              </draw:line>
              <draw:line draw:style-name="gr4" draw:text-style-name="P3" draw:layer="layout" svg:x1="4.824cm" svg:y1="5.327cm" svg:x2="4.824cm" svg:y2="5.576cm">
                <text:p/>
              </draw:line>
              <draw:line draw:style-name="gr4" draw:text-style-name="P3" draw:layer="layout" svg:x1="4.871cm" svg:y1="5.327cm" svg:x2="4.871cm" svg:y2="5.576cm">
                <text:p/>
              </draw:line>
              <draw:line draw:style-name="gr4" draw:text-style-name="P3" draw:layer="layout" svg:x1="4.919cm" svg:y1="5.327cm" svg:x2="4.919cm" svg:y2="5.576cm">
                <text:p/>
              </draw:line>
              <draw:line draw:style-name="gr4" draw:text-style-name="P3" draw:layer="layout" svg:x1="4.967cm" svg:y1="5.167cm" svg:x2="4.967cm" svg:y2="5.576cm">
                <text:p/>
              </draw:line>
              <draw:line draw:style-name="gr4" draw:text-style-name="P3" draw:layer="layout" svg:x1="5.015cm" svg:y1="5.326cm" svg:x2="5.015cm" svg:y2="5.575cm">
                <text:p/>
              </draw:line>
              <draw:line draw:style-name="gr4" draw:text-style-name="P3" draw:layer="layout" svg:x1="5.062cm" svg:y1="5.327cm" svg:x2="5.062cm" svg:y2="5.576cm">
                <text:p/>
              </draw:line>
              <draw:line draw:style-name="gr4" draw:text-style-name="P3" draw:layer="layout" svg:x1="5.11cm" svg:y1="5.327cm" svg:x2="5.11cm" svg:y2="5.576cm">
                <text:p/>
              </draw:line>
              <draw:line draw:style-name="gr4" draw:text-style-name="P3" draw:layer="layout" svg:x1="5.158cm" svg:y1="5.327cm" svg:x2="5.158cm" svg:y2="5.576cm">
                <text:p/>
              </draw:line>
            </draw:g>
            <draw:g draw:style-name="gr3">
              <draw:line draw:style-name="gr4" draw:text-style-name="P3" draw:layer="layout" svg:x1="5.205cm" svg:y1="4.9cm" svg:x2="5.205cm" svg:y2="5.574cm">
                <text:p/>
              </draw:line>
              <draw:line draw:style-name="gr4" draw:text-style-name="P3" draw:layer="layout" svg:x1="5.253cm" svg:y1="5.325cm" svg:x2="5.253cm" svg:y2="5.574cm">
                <text:p/>
              </draw:line>
              <draw:line draw:style-name="gr4" draw:text-style-name="P3" draw:layer="layout" svg:x1="5.301cm" svg:y1="5.326cm" svg:x2="5.301cm" svg:y2="5.575cm">
                <text:p/>
              </draw:line>
              <draw:line draw:style-name="gr4" draw:text-style-name="P3" draw:layer="layout" svg:x1="5.349cm" svg:y1="5.326cm" svg:x2="5.349cm" svg:y2="5.575cm">
                <text:p/>
              </draw:line>
              <draw:line draw:style-name="gr4" draw:text-style-name="P3" draw:layer="layout" svg:x1="5.396cm" svg:y1="5.326cm" svg:x2="5.396cm" svg:y2="5.575cm">
                <text:p/>
              </draw:line>
              <draw:line draw:style-name="gr4" draw:text-style-name="P3" draw:layer="layout" svg:x1="5.444cm" svg:y1="5.166cm" svg:x2="5.444cm" svg:y2="5.575cm">
                <text:p/>
              </draw:line>
              <draw:line draw:style-name="gr4" draw:text-style-name="P3" draw:layer="layout" svg:x1="5.492cm" svg:y1="5.325cm" svg:x2="5.492cm" svg:y2="5.574cm">
                <text:p/>
              </draw:line>
              <draw:line draw:style-name="gr4" draw:text-style-name="P3" draw:layer="layout" svg:x1="5.539cm" svg:y1="5.326cm" svg:x2="5.539cm" svg:y2="5.575cm">
                <text:p/>
              </draw:line>
              <draw:line draw:style-name="gr4" draw:text-style-name="P3" draw:layer="layout" svg:x1="5.587cm" svg:y1="5.326cm" svg:x2="5.587cm" svg:y2="5.575cm">
                <text:p/>
              </draw:line>
              <draw:line draw:style-name="gr4" draw:text-style-name="P3" draw:layer="layout" svg:x1="5.635cm" svg:y1="5.326cm" svg:x2="5.635cm" svg:y2="5.575cm">
                <text:p/>
              </draw:line>
            </draw:g>
            <draw:g draw:style-name="gr3">
              <draw:line draw:style-name="gr4" draw:text-style-name="P3" draw:layer="layout" svg:x1="5.683cm" svg:y1="4.901cm" svg:x2="5.683cm" svg:y2="5.575cm">
                <text:p/>
              </draw:line>
              <draw:line draw:style-name="gr4" draw:text-style-name="P3" draw:layer="layout" svg:x1="5.73cm" svg:y1="5.326cm" svg:x2="5.73cm" svg:y2="5.575cm">
                <text:p/>
              </draw:line>
              <draw:line draw:style-name="gr4" draw:text-style-name="P3" draw:layer="layout" svg:x1="5.778cm" svg:y1="5.327cm" svg:x2="5.778cm" svg:y2="5.576cm">
                <text:p/>
              </draw:line>
              <draw:line draw:style-name="gr4" draw:text-style-name="P3" draw:layer="layout" svg:x1="5.826cm" svg:y1="5.327cm" svg:x2="5.826cm" svg:y2="5.576cm">
                <text:p/>
              </draw:line>
              <draw:line draw:style-name="gr4" draw:text-style-name="P3" draw:layer="layout" svg:x1="5.873cm" svg:y1="5.327cm" svg:x2="5.873cm" svg:y2="5.576cm">
                <text:p/>
              </draw:line>
              <draw:line draw:style-name="gr4" draw:text-style-name="P3" draw:layer="layout" svg:x1="5.921cm" svg:y1="5.167cm" svg:x2="5.921cm" svg:y2="5.576cm">
                <text:p/>
              </draw:line>
              <draw:line draw:style-name="gr4" draw:text-style-name="P3" draw:layer="layout" svg:x1="5.969cm" svg:y1="5.326cm" svg:x2="5.969cm" svg:y2="5.575cm">
                <text:p/>
              </draw:line>
              <draw:line draw:style-name="gr4" draw:text-style-name="P3" draw:layer="layout" svg:x1="6.017cm" svg:y1="5.327cm" svg:x2="6.017cm" svg:y2="5.576cm">
                <text:p/>
              </draw:line>
              <draw:line draw:style-name="gr4" draw:text-style-name="P3" draw:layer="layout" svg:x1="6.064cm" svg:y1="5.327cm" svg:x2="6.064cm" svg:y2="5.576cm">
                <text:p/>
              </draw:line>
              <draw:line draw:style-name="gr4" draw:text-style-name="P3" draw:layer="layout" svg:x1="6.112cm" svg:y1="5.327cm" svg:x2="6.112cm" svg:y2="5.576cm">
                <text:p/>
              </draw:line>
            </draw:g>
            <draw:g draw:style-name="gr3">
              <draw:line draw:style-name="gr4" draw:text-style-name="P3" draw:layer="layout" svg:x1="6.16cm" svg:y1="4.9cm" svg:x2="6.16cm" svg:y2="5.574cm">
                <text:p/>
              </draw:line>
              <draw:line draw:style-name="gr4" draw:text-style-name="P3" draw:layer="layout" svg:x1="6.208cm" svg:y1="5.325cm" svg:x2="6.208cm" svg:y2="5.574cm">
                <text:p/>
              </draw:line>
              <draw:line draw:style-name="gr4" draw:text-style-name="P3" draw:layer="layout" svg:x1="6.255cm" svg:y1="5.326cm" svg:x2="6.255cm" svg:y2="5.575cm">
                <text:p/>
              </draw:line>
              <draw:line draw:style-name="gr4" draw:text-style-name="P3" draw:layer="layout" svg:x1="6.303cm" svg:y1="5.326cm" svg:x2="6.303cm" svg:y2="5.575cm">
                <text:p/>
              </draw:line>
              <draw:line draw:style-name="gr4" draw:text-style-name="P3" draw:layer="layout" svg:x1="6.351cm" svg:y1="5.326cm" svg:x2="6.351cm" svg:y2="5.575cm">
                <text:p/>
              </draw:line>
              <draw:line draw:style-name="gr4" draw:text-style-name="P3" draw:layer="layout" svg:x1="6.398cm" svg:y1="5.166cm" svg:x2="6.398cm" svg:y2="5.575cm">
                <text:p/>
              </draw:line>
              <draw:line draw:style-name="gr4" draw:text-style-name="P3" draw:layer="layout" svg:x1="6.446cm" svg:y1="5.325cm" svg:x2="6.446cm" svg:y2="5.574cm">
                <text:p/>
              </draw:line>
              <draw:line draw:style-name="gr4" draw:text-style-name="P3" draw:layer="layout" svg:x1="6.494cm" svg:y1="5.326cm" svg:x2="6.494cm" svg:y2="5.575cm">
                <text:p/>
              </draw:line>
              <draw:line draw:style-name="gr4" draw:text-style-name="P3" draw:layer="layout" svg:x1="6.542cm" svg:y1="5.326cm" svg:x2="6.542cm" svg:y2="5.575cm">
                <text:p/>
              </draw:line>
              <draw:line draw:style-name="gr4" draw:text-style-name="P3" draw:layer="layout" svg:x1="6.589cm" svg:y1="5.326cm" svg:x2="6.589cm" svg:y2="5.575cm">
                <text:p/>
              </draw:line>
            </draw:g>
            <draw:g draw:style-name="gr3">
              <draw:line draw:style-name="gr4" draw:text-style-name="P3" draw:layer="layout" svg:x1="6.637cm" svg:y1="4.901cm" svg:x2="6.637cm" svg:y2="5.575cm">
                <text:p/>
              </draw:line>
              <draw:line draw:style-name="gr4" draw:text-style-name="P3" draw:layer="layout" svg:x1="6.685cm" svg:y1="5.326cm" svg:x2="6.685cm" svg:y2="5.575cm">
                <text:p/>
              </draw:line>
              <draw:line draw:style-name="gr4" draw:text-style-name="P3" draw:layer="layout" svg:x1="6.732cm" svg:y1="5.327cm" svg:x2="6.732cm" svg:y2="5.576cm">
                <text:p/>
              </draw:line>
              <draw:line draw:style-name="gr4" draw:text-style-name="P3" draw:layer="layout" svg:x1="6.78cm" svg:y1="5.327cm" svg:x2="6.78cm" svg:y2="5.576cm">
                <text:p/>
              </draw:line>
              <draw:line draw:style-name="gr4" draw:text-style-name="P3" draw:layer="layout" svg:x1="6.828cm" svg:y1="5.327cm" svg:x2="6.828cm" svg:y2="5.576cm">
                <text:p/>
              </draw:line>
              <draw:line draw:style-name="gr4" draw:text-style-name="P3" draw:layer="layout" svg:x1="6.876cm" svg:y1="5.167cm" svg:x2="6.876cm" svg:y2="5.576cm">
                <text:p/>
              </draw:line>
              <draw:line draw:style-name="gr4" draw:text-style-name="P3" draw:layer="layout" svg:x1="6.923cm" svg:y1="5.326cm" svg:x2="6.923cm" svg:y2="5.575cm">
                <text:p/>
              </draw:line>
              <draw:line draw:style-name="gr4" draw:text-style-name="P3" draw:layer="layout" svg:x1="6.971cm" svg:y1="5.327cm" svg:x2="6.971cm" svg:y2="5.576cm">
                <text:p/>
              </draw:line>
              <draw:line draw:style-name="gr4" draw:text-style-name="P3" draw:layer="layout" svg:x1="7.019cm" svg:y1="5.327cm" svg:x2="7.019cm" svg:y2="5.576cm">
                <text:p/>
              </draw:line>
              <draw:line draw:style-name="gr4" draw:text-style-name="P3" draw:layer="layout" svg:x1="7.066cm" svg:y1="5.327cm" svg:x2="7.066cm" svg:y2="5.576cm">
                <text:p/>
              </draw:line>
            </draw:g>
            <draw:g draw:style-name="gr3">
              <draw:line draw:style-name="gr4" draw:text-style-name="P3" draw:layer="layout" svg:x1="7.114cm" svg:y1="4.9cm" svg:x2="7.114cm" svg:y2="5.574cm">
                <text:p/>
              </draw:line>
              <draw:line draw:style-name="gr4" draw:text-style-name="P3" draw:layer="layout" svg:x1="7.162cm" svg:y1="5.325cm" svg:x2="7.162cm" svg:y2="5.574cm">
                <text:p/>
              </draw:line>
              <draw:line draw:style-name="gr4" draw:text-style-name="P3" draw:layer="layout" svg:x1="7.21cm" svg:y1="5.326cm" svg:x2="7.21cm" svg:y2="5.575cm">
                <text:p/>
              </draw:line>
              <draw:line draw:style-name="gr4" draw:text-style-name="P3" draw:layer="layout" svg:x1="7.257cm" svg:y1="5.326cm" svg:x2="7.257cm" svg:y2="5.575cm">
                <text:p/>
              </draw:line>
              <draw:line draw:style-name="gr4" draw:text-style-name="P3" draw:layer="layout" svg:x1="7.305cm" svg:y1="5.326cm" svg:x2="7.305cm" svg:y2="5.575cm">
                <text:p/>
              </draw:line>
              <draw:line draw:style-name="gr4" draw:text-style-name="P3" draw:layer="layout" svg:x1="7.353cm" svg:y1="5.166cm" svg:x2="7.353cm" svg:y2="5.575cm">
                <text:p/>
              </draw:line>
              <draw:line draw:style-name="gr4" draw:text-style-name="P3" draw:layer="layout" svg:x1="7.401cm" svg:y1="5.325cm" svg:x2="7.401cm" svg:y2="5.574cm">
                <text:p/>
              </draw:line>
              <draw:line draw:style-name="gr4" draw:text-style-name="P3" draw:layer="layout" svg:x1="7.448cm" svg:y1="5.326cm" svg:x2="7.448cm" svg:y2="5.575cm">
                <text:p/>
              </draw:line>
              <draw:line draw:style-name="gr4" draw:text-style-name="P3" draw:layer="layout" svg:x1="7.496cm" svg:y1="5.326cm" svg:x2="7.496cm" svg:y2="5.575cm">
                <text:p/>
              </draw:line>
              <draw:line draw:style-name="gr4" draw:text-style-name="P3" draw:layer="layout" svg:x1="7.544cm" svg:y1="5.326cm" svg:x2="7.544cm" svg:y2="5.575cm">
                <text:p/>
              </draw:line>
            </draw:g>
            <draw:g draw:style-name="gr3">
              <draw:line draw:style-name="gr4" draw:text-style-name="P3" draw:layer="layout" svg:x1="7.591cm" svg:y1="4.901cm" svg:x2="7.591cm" svg:y2="5.575cm">
                <text:p/>
              </draw:line>
              <draw:line draw:style-name="gr4" draw:text-style-name="P3" draw:layer="layout" svg:x1="7.639cm" svg:y1="5.326cm" svg:x2="7.639cm" svg:y2="5.575cm">
                <text:p/>
              </draw:line>
              <draw:line draw:style-name="gr4" draw:text-style-name="P3" draw:layer="layout" svg:x1="7.687cm" svg:y1="5.327cm" svg:x2="7.687cm" svg:y2="5.576cm">
                <text:p/>
              </draw:line>
              <draw:line draw:style-name="gr4" draw:text-style-name="P3" draw:layer="layout" svg:x1="7.735cm" svg:y1="5.327cm" svg:x2="7.735cm" svg:y2="5.576cm">
                <text:p/>
              </draw:line>
              <draw:line draw:style-name="gr4" draw:text-style-name="P3" draw:layer="layout" svg:x1="7.782cm" svg:y1="5.327cm" svg:x2="7.782cm" svg:y2="5.576cm">
                <text:p/>
              </draw:line>
              <draw:line draw:style-name="gr4" draw:text-style-name="P3" draw:layer="layout" svg:x1="7.83cm" svg:y1="5.167cm" svg:x2="7.83cm" svg:y2="5.576cm">
                <text:p/>
              </draw:line>
              <draw:line draw:style-name="gr4" draw:text-style-name="P3" draw:layer="layout" svg:x1="7.878cm" svg:y1="5.326cm" svg:x2="7.878cm" svg:y2="5.575cm">
                <text:p/>
              </draw:line>
              <draw:line draw:style-name="gr4" draw:text-style-name="P3" draw:layer="layout" svg:x1="7.925cm" svg:y1="5.327cm" svg:x2="7.925cm" svg:y2="5.576cm">
                <text:p/>
              </draw:line>
              <draw:line draw:style-name="gr4" draw:text-style-name="P3" draw:layer="layout" svg:x1="7.973cm" svg:y1="5.327cm" svg:x2="7.973cm" svg:y2="5.576cm">
                <text:p/>
              </draw:line>
              <draw:line draw:style-name="gr4" draw:text-style-name="P3" draw:layer="layout" svg:x1="8.021cm" svg:y1="5.327cm" svg:x2="8.021cm" svg:y2="5.576cm">
                <text:p/>
              </draw:line>
            </draw:g>
            <draw:g draw:style-name="gr3">
              <draw:line draw:style-name="gr4" draw:text-style-name="P3" draw:layer="layout" svg:x1="8.069cm" svg:y1="4.9cm" svg:x2="8.069cm" svg:y2="5.574cm">
                <text:p/>
              </draw:line>
              <draw:line draw:style-name="gr4" draw:text-style-name="P3" draw:layer="layout" svg:x1="8.116cm" svg:y1="5.325cm" svg:x2="8.116cm" svg:y2="5.574cm">
                <text:p/>
              </draw:line>
              <draw:line draw:style-name="gr4" draw:text-style-name="P3" draw:layer="layout" svg:x1="8.164cm" svg:y1="5.326cm" svg:x2="8.164cm" svg:y2="5.575cm">
                <text:p/>
              </draw:line>
              <draw:line draw:style-name="gr4" draw:text-style-name="P3" draw:layer="layout" svg:x1="8.212cm" svg:y1="5.326cm" svg:x2="8.212cm" svg:y2="5.575cm">
                <text:p/>
              </draw:line>
              <draw:line draw:style-name="gr4" draw:text-style-name="P3" draw:layer="layout" svg:x1="8.259cm" svg:y1="5.326cm" svg:x2="8.259cm" svg:y2="5.575cm">
                <text:p/>
              </draw:line>
              <draw:line draw:style-name="gr4" draw:text-style-name="P3" draw:layer="layout" svg:x1="8.307cm" svg:y1="5.166cm" svg:x2="8.307cm" svg:y2="5.575cm">
                <text:p/>
              </draw:line>
              <draw:line draw:style-name="gr4" draw:text-style-name="P3" draw:layer="layout" svg:x1="8.355cm" svg:y1="5.325cm" svg:x2="8.355cm" svg:y2="5.574cm">
                <text:p/>
              </draw:line>
              <draw:line draw:style-name="gr4" draw:text-style-name="P3" draw:layer="layout" svg:x1="8.403cm" svg:y1="5.326cm" svg:x2="8.403cm" svg:y2="5.575cm">
                <text:p/>
              </draw:line>
              <draw:line draw:style-name="gr4" draw:text-style-name="P3" draw:layer="layout" svg:x1="8.45cm" svg:y1="5.326cm" svg:x2="8.45cm" svg:y2="5.575cm">
                <text:p/>
              </draw:line>
              <draw:line draw:style-name="gr4" draw:text-style-name="P3" draw:layer="layout" svg:x1="8.498cm" svg:y1="5.326cm" svg:x2="8.498cm" svg:y2="5.575cm">
                <text:p/>
              </draw:line>
            </draw:g>
            <draw:g draw:style-name="gr3">
              <draw:line draw:style-name="gr4" draw:text-style-name="P3" draw:layer="layout" svg:x1="8.546cm" svg:y1="4.901cm" svg:x2="8.546cm" svg:y2="5.575cm">
                <text:p/>
              </draw:line>
              <draw:line draw:style-name="gr4" draw:text-style-name="P3" draw:layer="layout" svg:x1="8.594cm" svg:y1="5.326cm" svg:x2="8.594cm" svg:y2="5.575cm">
                <text:p/>
              </draw:line>
              <draw:line draw:style-name="gr4" draw:text-style-name="P3" draw:layer="layout" svg:x1="8.641cm" svg:y1="5.327cm" svg:x2="8.641cm" svg:y2="5.576cm">
                <text:p/>
              </draw:line>
              <draw:line draw:style-name="gr4" draw:text-style-name="P3" draw:layer="layout" svg:x1="8.689cm" svg:y1="5.327cm" svg:x2="8.689cm" svg:y2="5.576cm">
                <text:p/>
              </draw:line>
              <draw:line draw:style-name="gr4" draw:text-style-name="P3" draw:layer="layout" svg:x1="8.737cm" svg:y1="5.327cm" svg:x2="8.737cm" svg:y2="5.576cm">
                <text:p/>
              </draw:line>
              <draw:line draw:style-name="gr4" draw:text-style-name="P3" draw:layer="layout" svg:x1="8.784cm" svg:y1="5.167cm" svg:x2="8.784cm" svg:y2="5.576cm">
                <text:p/>
              </draw:line>
              <draw:line draw:style-name="gr4" draw:text-style-name="P3" draw:layer="layout" svg:x1="8.832cm" svg:y1="5.326cm" svg:x2="8.832cm" svg:y2="5.575cm">
                <text:p/>
              </draw:line>
              <draw:line draw:style-name="gr4" draw:text-style-name="P3" draw:layer="layout" svg:x1="8.88cm" svg:y1="5.327cm" svg:x2="8.88cm" svg:y2="5.576cm">
                <text:p/>
              </draw:line>
              <draw:line draw:style-name="gr4" draw:text-style-name="P3" draw:layer="layout" svg:x1="8.928cm" svg:y1="5.327cm" svg:x2="8.928cm" svg:y2="5.576cm">
                <text:p/>
              </draw:line>
              <draw:line draw:style-name="gr4" draw:text-style-name="P3" draw:layer="layout" svg:x1="8.975cm" svg:y1="5.327cm" svg:x2="8.975cm" svg:y2="5.576cm">
                <text:p/>
              </draw:line>
            </draw:g>
            <draw:g draw:style-name="gr3">
              <draw:line draw:style-name="gr4" draw:text-style-name="P3" draw:layer="layout" svg:x1="9.023cm" svg:y1="4.9cm" svg:x2="9.023cm" svg:y2="5.574cm">
                <text:p/>
              </draw:line>
              <draw:line draw:style-name="gr4" draw:text-style-name="P3" draw:layer="layout" svg:x1="9.071cm" svg:y1="5.325cm" svg:x2="9.071cm" svg:y2="5.574cm">
                <text:p/>
              </draw:line>
              <draw:line draw:style-name="gr4" draw:text-style-name="P3" draw:layer="layout" svg:x1="9.118cm" svg:y1="5.326cm" svg:x2="9.118cm" svg:y2="5.575cm">
                <text:p/>
              </draw:line>
              <draw:line draw:style-name="gr4" draw:text-style-name="P3" draw:layer="layout" svg:x1="9.166cm" svg:y1="5.326cm" svg:x2="9.166cm" svg:y2="5.575cm">
                <text:p/>
              </draw:line>
              <draw:line draw:style-name="gr4" draw:text-style-name="P3" draw:layer="layout" svg:x1="9.214cm" svg:y1="5.326cm" svg:x2="9.214cm" svg:y2="5.575cm">
                <text:p/>
              </draw:line>
              <draw:line draw:style-name="gr4" draw:text-style-name="P3" draw:layer="layout" svg:x1="9.262cm" svg:y1="5.166cm" svg:x2="9.262cm" svg:y2="5.575cm">
                <text:p/>
              </draw:line>
              <draw:line draw:style-name="gr4" draw:text-style-name="P3" draw:layer="layout" svg:x1="9.309cm" svg:y1="5.325cm" svg:x2="9.309cm" svg:y2="5.574cm">
                <text:p/>
              </draw:line>
              <draw:line draw:style-name="gr4" draw:text-style-name="P3" draw:layer="layout" svg:x1="9.357cm" svg:y1="5.326cm" svg:x2="9.357cm" svg:y2="5.575cm">
                <text:p/>
              </draw:line>
              <draw:line draw:style-name="gr4" draw:text-style-name="P3" draw:layer="layout" svg:x1="9.405cm" svg:y1="5.326cm" svg:x2="9.405cm" svg:y2="5.575cm">
                <text:p/>
              </draw:line>
              <draw:line draw:style-name="gr4" draw:text-style-name="P3" draw:layer="layout" svg:x1="9.452cm" svg:y1="5.326cm" svg:x2="9.452cm" svg:y2="5.575cm">
                <text:p/>
              </draw:line>
            </draw:g>
            <draw:g draw:style-name="gr3">
              <draw:line draw:style-name="gr4" draw:text-style-name="P3" draw:layer="layout" svg:x1="9.5cm" svg:y1="4.901cm" svg:x2="9.5cm" svg:y2="5.575cm">
                <text:p/>
              </draw:line>
              <draw:line draw:style-name="gr4" draw:text-style-name="P3" draw:layer="layout" svg:x1="9.548cm" svg:y1="5.326cm" svg:x2="9.548cm" svg:y2="5.575cm">
                <text:p/>
              </draw:line>
              <draw:line draw:style-name="gr4" draw:text-style-name="P3" draw:layer="layout" svg:x1="9.596cm" svg:y1="5.327cm" svg:x2="9.596cm" svg:y2="5.576cm">
                <text:p/>
              </draw:line>
              <draw:line draw:style-name="gr4" draw:text-style-name="P3" draw:layer="layout" svg:x1="9.643cm" svg:y1="5.327cm" svg:x2="9.643cm" svg:y2="5.576cm">
                <text:p/>
              </draw:line>
              <draw:line draw:style-name="gr4" draw:text-style-name="P3" draw:layer="layout" svg:x1="9.691cm" svg:y1="5.327cm" svg:x2="9.691cm" svg:y2="5.576cm">
                <text:p/>
              </draw:line>
              <draw:line draw:style-name="gr4" draw:text-style-name="P3" draw:layer="layout" svg:x1="9.739cm" svg:y1="5.167cm" svg:x2="9.739cm" svg:y2="5.576cm">
                <text:p/>
              </draw:line>
              <draw:line draw:style-name="gr4" draw:text-style-name="P3" draw:layer="layout" svg:x1="9.787cm" svg:y1="5.326cm" svg:x2="9.787cm" svg:y2="5.575cm">
                <text:p/>
              </draw:line>
              <draw:line draw:style-name="gr4" draw:text-style-name="P3" draw:layer="layout" svg:x1="9.834cm" svg:y1="5.327cm" svg:x2="9.834cm" svg:y2="5.576cm">
                <text:p/>
              </draw:line>
              <draw:line draw:style-name="gr4" draw:text-style-name="P3" draw:layer="layout" svg:x1="9.882cm" svg:y1="5.327cm" svg:x2="9.882cm" svg:y2="5.576cm">
                <text:p/>
              </draw:line>
              <draw:line draw:style-name="gr4" draw:text-style-name="P3" draw:layer="layout" svg:x1="9.93cm" svg:y1="5.327cm" svg:x2="9.93cm" svg:y2="5.576cm">
                <text:p/>
              </draw:line>
            </draw:g>
            <draw:g draw:style-name="gr3">
              <draw:line draw:style-name="gr4" draw:text-style-name="P3" draw:layer="layout" svg:x1="9.977cm" svg:y1="4.9cm" svg:x2="9.977cm" svg:y2="5.574cm">
                <text:p/>
              </draw:line>
              <draw:line draw:style-name="gr4" draw:text-style-name="P3" draw:layer="layout" svg:x1="10.025cm" svg:y1="5.325cm" svg:x2="10.025cm" svg:y2="5.574cm">
                <text:p/>
              </draw:line>
              <draw:line draw:style-name="gr4" draw:text-style-name="P3" draw:layer="layout" svg:x1="10.073cm" svg:y1="5.326cm" svg:x2="10.073cm" svg:y2="5.575cm">
                <text:p/>
              </draw:line>
              <draw:line draw:style-name="gr4" draw:text-style-name="P3" draw:layer="layout" svg:x1="10.121cm" svg:y1="5.326cm" svg:x2="10.121cm" svg:y2="5.575cm">
                <text:p/>
              </draw:line>
              <draw:line draw:style-name="gr4" draw:text-style-name="P3" draw:layer="layout" svg:x1="10.168cm" svg:y1="5.326cm" svg:x2="10.168cm" svg:y2="5.575cm">
                <text:p/>
              </draw:line>
              <draw:line draw:style-name="gr4" draw:text-style-name="P3" draw:layer="layout" svg:x1="10.216cm" svg:y1="5.166cm" svg:x2="10.216cm" svg:y2="5.575cm">
                <text:p/>
              </draw:line>
              <draw:line draw:style-name="gr4" draw:text-style-name="P3" draw:layer="layout" svg:x1="10.264cm" svg:y1="5.325cm" svg:x2="10.264cm" svg:y2="5.574cm">
                <text:p/>
              </draw:line>
              <draw:line draw:style-name="gr4" draw:text-style-name="P3" draw:layer="layout" svg:x1="10.311cm" svg:y1="5.326cm" svg:x2="10.311cm" svg:y2="5.575cm">
                <text:p/>
              </draw:line>
              <draw:line draw:style-name="gr4" draw:text-style-name="P3" draw:layer="layout" svg:x1="10.359cm" svg:y1="5.326cm" svg:x2="10.359cm" svg:y2="5.575cm">
                <text:p/>
              </draw:line>
              <draw:line draw:style-name="gr4" draw:text-style-name="P3" draw:layer="layout" svg:x1="10.407cm" svg:y1="5.326cm" svg:x2="10.407cm" svg:y2="5.575cm">
                <text:p/>
              </draw:line>
            </draw:g>
            <draw:g draw:style-name="gr3">
              <draw:line draw:style-name="gr4" draw:text-style-name="P3" draw:layer="layout" svg:x1="10.455cm" svg:y1="4.901cm" svg:x2="10.455cm" svg:y2="5.575cm">
                <text:p/>
              </draw:line>
              <draw:line draw:style-name="gr4" draw:text-style-name="P3" draw:layer="layout" svg:x1="10.502cm" svg:y1="5.326cm" svg:x2="10.502cm" svg:y2="5.575cm">
                <text:p/>
              </draw:line>
              <draw:line draw:style-name="gr4" draw:text-style-name="P3" draw:layer="layout" svg:x1="10.55cm" svg:y1="5.327cm" svg:x2="10.55cm" svg:y2="5.576cm">
                <text:p/>
              </draw:line>
            </draw:g>
          </draw:g>
          <draw:custom-shape draw:style-name="gr7" draw:text-style-name="P2" draw:layer="layout" svg:width="1cm" svg:height="0.3cm" svg:x="4.25cm" svg:y="4cm">
            <text:p text:style-name="P1"><text:span text:style-name="T1">Left</text:span></text:p>
            <draw:enhanced-geometry svg:viewBox="0 0 21600 21600" draw:type="rectangle" draw:enhanced-path="M 0 0 L 21600 0 21600 21600 0 21600 0 0 Z N"/>
          </draw:custom-shape>
          <draw:custom-shape draw:style-name="gr7" draw:text-style-name="P2" draw:layer="layout" svg:width="1cm" svg:height="0.3cm" svg:x="9.55cm" svg:y="4cm">
            <text:p text:style-name="P1"><text:span text:style-name="T1">Right</text:span></text:p>
            <draw:enhanced-geometry svg:viewBox="0 0 21600 21600" draw:type="rectangle" draw:enhanced-path="M 0 0 L 21600 0 21600 21600 0 21600 0 0 Z N"/>
          </draw:custom-shape>
        </draw:g>
        <draw:g draw:style-name="gr1">
          <draw:g draw:style-name="gr1">
            <draw:custom-shape draw:style-name="gr2" draw:text-style-name="P2" draw:layer="layout" svg:width="0.5cm" svg:height="0.193cm" svg:x="7.113cm" svg:y="9.338cm">
              <text:p text:style-name="P1"><text:span text:style-name="T1">1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4cm" svg:x="7.113cm" svg:y="9.822cm">
              <text:p text:style-name="P1"><text:span text:style-name="T1">2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3cm" svg:x="7.113cm" svg:y="10.307cm">
              <text:p text:style-name="P1"><text:span text:style-name="T1">3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4cm" svg:x="7.113cm" svg:y="10.791cm">
              <text:p text:style-name="P1"><text:span text:style-name="T1">4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3cm" svg:x="7.113cm" svg:y="11.276cm">
              <text:p text:style-name="P1"><text:span text:style-name="T1">50</text:span></text:p>
              <draw:enhanced-geometry svg:viewBox="0 0 21600 21600" draw:type="rectangle" draw:enhanced-path="M 0 0 L 21600 0 21600 21600 0 21600 0 0 Z N"/>
            </draw:custom-shape>
            <draw:custom-shape draw:style-name="gr2" draw:text-style-name="P2" draw:layer="layout" svg:width="0.5cm" svg:height="0.194cm" svg:x="7.113cm" svg:y="11.76cm">
              <text:p text:style-name="P1"><text:span text:style-name="T1">60</text:span></text:p>
              <draw:enhanced-geometry svg:viewBox="0 0 21600 21600" draw:type="rectangle" draw:enhanced-path="M 0 0 L 21600 0 21600 21600 0 21600 0 0 Z N"/>
            </draw:custom-shape>
            <draw:g draw:style-name="gr3">
              <draw:line draw:style-name="gr4" draw:text-style-name="P3" draw:layer="layout" svg:x1="7.113cm" svg:y1="8.95cm" svg:x2="6.439cm" svg:y2="8.95cm">
                <text:p/>
              </draw:line>
              <draw:line draw:style-name="gr4" draw:text-style-name="P3" draw:layer="layout" svg:x1="6.688cm" svg:y1="8.999cm" svg:x2="6.439cm" svg:y2="8.999cm">
                <text:p/>
              </draw:line>
              <draw:line draw:style-name="gr4" draw:text-style-name="P3" draw:layer="layout" svg:x1="6.687cm" svg:y1="9.047cm" svg:x2="6.438cm" svg:y2="9.047cm">
                <text:p/>
              </draw:line>
              <draw:line draw:style-name="gr4" draw:text-style-name="P3" draw:layer="layout" svg:x1="6.687cm" svg:y1="9.095cm" svg:x2="6.438cm" svg:y2="9.095cm">
                <text:p/>
              </draw:line>
              <draw:line draw:style-name="gr4" draw:text-style-name="P3" draw:layer="layout" svg:x1="6.687cm" svg:y1="9.144cm" svg:x2="6.438cm" svg:y2="9.144cm">
                <text:p/>
              </draw:line>
              <draw:line draw:style-name="gr4" draw:text-style-name="P3" draw:layer="layout" svg:x1="6.847cm" svg:y1="9.192cm" svg:x2="6.438cm" svg:y2="9.192cm">
                <text:p/>
              </draw:line>
              <draw:line draw:style-name="gr4" draw:text-style-name="P3" draw:layer="layout" svg:x1="6.688cm" svg:y1="9.241cm" svg:x2="6.439cm" svg:y2="9.241cm">
                <text:p/>
              </draw:line>
              <draw:line draw:style-name="gr4" draw:text-style-name="P3" draw:layer="layout" svg:x1="6.687cm" svg:y1="9.289cm" svg:x2="6.438cm" svg:y2="9.289cm">
                <text:p/>
              </draw:line>
              <draw:line draw:style-name="gr4" draw:text-style-name="P3" draw:layer="layout" svg:x1="6.687cm" svg:y1="9.338cm" svg:x2="6.438cm" svg:y2="9.338cm">
                <text:p/>
              </draw:line>
              <draw:line draw:style-name="gr4" draw:text-style-name="P3" draw:layer="layout" svg:x1="6.687cm" svg:y1="9.386cm" svg:x2="6.438cm" svg:y2="9.386cm">
                <text:p/>
              </draw:line>
            </draw:g>
            <draw:g draw:style-name="gr3">
              <draw:line draw:style-name="gr4" draw:text-style-name="P3" draw:layer="layout" svg:x1="7.112cm" svg:y1="9.435cm" svg:x2="6.438cm" svg:y2="9.435cm">
                <text:p/>
              </draw:line>
              <draw:line draw:style-name="gr4" draw:text-style-name="P3" draw:layer="layout" svg:x1="6.687cm" svg:y1="9.483cm" svg:x2="6.438cm" svg:y2="9.483cm">
                <text:p/>
              </draw:line>
              <draw:line draw:style-name="gr4" draw:text-style-name="P3" draw:layer="layout" svg:x1="6.686cm" svg:y1="9.531cm" svg:x2="6.437cm" svg:y2="9.531cm">
                <text:p/>
              </draw:line>
              <draw:line draw:style-name="gr4" draw:text-style-name="P3" draw:layer="layout" svg:x1="6.686cm" svg:y1="9.58cm" svg:x2="6.437cm" svg:y2="9.58cm">
                <text:p/>
              </draw:line>
              <draw:line draw:style-name="gr4" draw:text-style-name="P3" draw:layer="layout" svg:x1="6.686cm" svg:y1="9.629cm" svg:x2="6.437cm" svg:y2="9.629cm">
                <text:p/>
              </draw:line>
              <draw:line draw:style-name="gr4" draw:text-style-name="P3" draw:layer="layout" svg:x1="6.846cm" svg:y1="9.676cm" svg:x2="6.437cm" svg:y2="9.676cm">
                <text:p/>
              </draw:line>
              <draw:line draw:style-name="gr4" draw:text-style-name="P3" draw:layer="layout" svg:x1="6.687cm" svg:y1="9.725cm" svg:x2="6.438cm" svg:y2="9.725cm">
                <text:p/>
              </draw:line>
              <draw:line draw:style-name="gr4" draw:text-style-name="P3" draw:layer="layout" svg:x1="6.686cm" svg:y1="9.774cm" svg:x2="6.437cm" svg:y2="9.774cm">
                <text:p/>
              </draw:line>
              <draw:line draw:style-name="gr4" draw:text-style-name="P3" draw:layer="layout" svg:x1="6.686cm" svg:y1="9.822cm" svg:x2="6.437cm" svg:y2="9.822cm">
                <text:p/>
              </draw:line>
              <draw:line draw:style-name="gr4" draw:text-style-name="P3" draw:layer="layout" svg:x1="6.686cm" svg:y1="9.87cm" svg:x2="6.437cm" svg:y2="9.87cm">
                <text:p/>
              </draw:line>
            </draw:g>
            <draw:g draw:style-name="gr3">
              <draw:line draw:style-name="gr4" draw:text-style-name="P3" draw:layer="layout" svg:x1="7.113cm" svg:y1="9.919cm" svg:x2="6.439cm" svg:y2="9.919cm">
                <text:p/>
              </draw:line>
              <draw:line draw:style-name="gr4" draw:text-style-name="P3" draw:layer="layout" svg:x1="6.688cm" svg:y1="9.967cm" svg:x2="6.439cm" svg:y2="9.967cm">
                <text:p/>
              </draw:line>
              <draw:line draw:style-name="gr4" draw:text-style-name="P3" draw:layer="layout" svg:x1="6.687cm" svg:y1="10.016cm" svg:x2="6.438cm" svg:y2="10.016cm">
                <text:p/>
              </draw:line>
              <draw:line draw:style-name="gr4" draw:text-style-name="P3" draw:layer="layout" svg:x1="6.687cm" svg:y1="10.064cm" svg:x2="6.438cm" svg:y2="10.064cm">
                <text:p/>
              </draw:line>
              <draw:line draw:style-name="gr4" draw:text-style-name="P3" draw:layer="layout" svg:x1="6.687cm" svg:y1="10.113cm" svg:x2="6.438cm" svg:y2="10.113cm">
                <text:p/>
              </draw:line>
              <draw:line draw:style-name="gr4" draw:text-style-name="P3" draw:layer="layout" svg:x1="6.847cm" svg:y1="10.161cm" svg:x2="6.438cm" svg:y2="10.161cm">
                <text:p/>
              </draw:line>
              <draw:line draw:style-name="gr4" draw:text-style-name="P3" draw:layer="layout" svg:x1="6.688cm" svg:y1="10.21cm" svg:x2="6.439cm" svg:y2="10.21cm">
                <text:p/>
              </draw:line>
              <draw:line draw:style-name="gr4" draw:text-style-name="P3" draw:layer="layout" svg:x1="6.687cm" svg:y1="10.258cm" svg:x2="6.438cm" svg:y2="10.258cm">
                <text:p/>
              </draw:line>
              <draw:line draw:style-name="gr4" draw:text-style-name="P3" draw:layer="layout" svg:x1="6.687cm" svg:y1="10.306cm" svg:x2="6.438cm" svg:y2="10.306cm">
                <text:p/>
              </draw:line>
              <draw:line draw:style-name="gr4" draw:text-style-name="P3" draw:layer="layout" svg:x1="6.687cm" svg:y1="10.355cm" svg:x2="6.438cm" svg:y2="10.355cm">
                <text:p/>
              </draw:line>
            </draw:g>
            <draw:g draw:style-name="gr3">
              <draw:line draw:style-name="gr4" draw:text-style-name="P3" draw:layer="layout" svg:x1="7.112cm" svg:y1="10.404cm" svg:x2="6.438cm" svg:y2="10.404cm">
                <text:p/>
              </draw:line>
              <draw:line draw:style-name="gr4" draw:text-style-name="P3" draw:layer="layout" svg:x1="6.687cm" svg:y1="10.451cm" svg:x2="6.438cm" svg:y2="10.451cm">
                <text:p/>
              </draw:line>
              <draw:line draw:style-name="gr4" draw:text-style-name="P3" draw:layer="layout" svg:x1="6.686cm" svg:y1="10.5cm" svg:x2="6.437cm" svg:y2="10.5cm">
                <text:p/>
              </draw:line>
              <draw:line draw:style-name="gr4" draw:text-style-name="P3" draw:layer="layout" svg:x1="6.686cm" svg:y1="10.549cm" svg:x2="6.437cm" svg:y2="10.549cm">
                <text:p/>
              </draw:line>
              <draw:line draw:style-name="gr4" draw:text-style-name="P3" draw:layer="layout" svg:x1="6.686cm" svg:y1="10.597cm" svg:x2="6.437cm" svg:y2="10.597cm">
                <text:p/>
              </draw:line>
              <draw:line draw:style-name="gr4" draw:text-style-name="P3" draw:layer="layout" svg:x1="6.846cm" svg:y1="10.645cm" svg:x2="6.437cm" svg:y2="10.645cm">
                <text:p/>
              </draw:line>
              <draw:line draw:style-name="gr4" draw:text-style-name="P3" draw:layer="layout" svg:x1="6.687cm" svg:y1="10.694cm" svg:x2="6.438cm" svg:y2="10.694cm">
                <text:p/>
              </draw:line>
              <draw:line draw:style-name="gr4" draw:text-style-name="P3" draw:layer="layout" svg:x1="6.686cm" svg:y1="10.742cm" svg:x2="6.437cm" svg:y2="10.742cm">
                <text:p/>
              </draw:line>
              <draw:line draw:style-name="gr4" draw:text-style-name="P3" draw:layer="layout" svg:x1="6.686cm" svg:y1="10.791cm" svg:x2="6.437cm" svg:y2="10.791cm">
                <text:p/>
              </draw:line>
              <draw:line draw:style-name="gr4" draw:text-style-name="P3" draw:layer="layout" svg:x1="6.686cm" svg:y1="10.839cm" svg:x2="6.437cm" svg:y2="10.839cm">
                <text:p/>
              </draw:line>
            </draw:g>
            <draw:g draw:style-name="gr3">
              <draw:line draw:style-name="gr4" draw:text-style-name="P3" draw:layer="layout" svg:x1="7.113cm" svg:y1="10.888cm" svg:x2="6.439cm" svg:y2="10.888cm">
                <text:p/>
              </draw:line>
              <draw:line draw:style-name="gr4" draw:text-style-name="P3" draw:layer="layout" svg:x1="6.688cm" svg:y1="10.936cm" svg:x2="6.439cm" svg:y2="10.936cm">
                <text:p/>
              </draw:line>
              <draw:line draw:style-name="gr4" draw:text-style-name="P3" draw:layer="layout" svg:x1="6.687cm" svg:y1="10.985cm" svg:x2="6.438cm" svg:y2="10.985cm">
                <text:p/>
              </draw:line>
              <draw:line draw:style-name="gr4" draw:text-style-name="P3" draw:layer="layout" svg:x1="6.687cm" svg:y1="11.033cm" svg:x2="6.438cm" svg:y2="11.033cm">
                <text:p/>
              </draw:line>
              <draw:line draw:style-name="gr4" draw:text-style-name="P3" draw:layer="layout" svg:x1="6.687cm" svg:y1="11.081cm" svg:x2="6.438cm" svg:y2="11.081cm">
                <text:p/>
              </draw:line>
              <draw:line draw:style-name="gr4" draw:text-style-name="P3" draw:layer="layout" svg:x1="6.847cm" svg:y1="11.13cm" svg:x2="6.438cm" svg:y2="11.13cm">
                <text:p/>
              </draw:line>
              <draw:line draw:style-name="gr4" draw:text-style-name="P3" draw:layer="layout" svg:x1="6.688cm" svg:y1="11.179cm" svg:x2="6.439cm" svg:y2="11.179cm">
                <text:p/>
              </draw:line>
              <draw:line draw:style-name="gr4" draw:text-style-name="P3" draw:layer="layout" svg:x1="6.687cm" svg:y1="11.226cm" svg:x2="6.438cm" svg:y2="11.226cm">
                <text:p/>
              </draw:line>
              <draw:line draw:style-name="gr4" draw:text-style-name="P3" draw:layer="layout" svg:x1="6.687cm" svg:y1="11.275cm" svg:x2="6.438cm" svg:y2="11.275cm">
                <text:p/>
              </draw:line>
              <draw:line draw:style-name="gr4" draw:text-style-name="P3" draw:layer="layout" svg:x1="6.687cm" svg:y1="11.324cm" svg:x2="6.438cm" svg:y2="11.324cm">
                <text:p/>
              </draw:line>
            </draw:g>
            <draw:g draw:style-name="gr3">
              <draw:line draw:style-name="gr4" draw:text-style-name="P3" draw:layer="layout" svg:x1="7.112cm" svg:y1="11.372cm" svg:x2="6.438cm" svg:y2="11.372cm">
                <text:p/>
              </draw:line>
              <draw:line draw:style-name="gr4" draw:text-style-name="P3" draw:layer="layout" svg:x1="6.687cm" svg:y1="11.42cm" svg:x2="6.438cm" svg:y2="11.42cm">
                <text:p/>
              </draw:line>
              <draw:line draw:style-name="gr4" draw:text-style-name="P3" draw:layer="layout" svg:x1="6.686cm" svg:y1="11.469cm" svg:x2="6.437cm" svg:y2="11.469cm">
                <text:p/>
              </draw:line>
              <draw:line draw:style-name="gr4" draw:text-style-name="P3" draw:layer="layout" svg:x1="6.686cm" svg:y1="11.517cm" svg:x2="6.437cm" svg:y2="11.517cm">
                <text:p/>
              </draw:line>
              <draw:line draw:style-name="gr4" draw:text-style-name="P3" draw:layer="layout" svg:x1="6.686cm" svg:y1="11.566cm" svg:x2="6.437cm" svg:y2="11.566cm">
                <text:p/>
              </draw:line>
              <draw:line draw:style-name="gr4" draw:text-style-name="P3" draw:layer="layout" svg:x1="6.846cm" svg:y1="11.614cm" svg:x2="6.437cm" svg:y2="11.614cm">
                <text:p/>
              </draw:line>
              <draw:line draw:style-name="gr4" draw:text-style-name="P3" draw:layer="layout" svg:x1="6.687cm" svg:y1="11.663cm" svg:x2="6.438cm" svg:y2="11.663cm">
                <text:p/>
              </draw:line>
              <draw:line draw:style-name="gr4" draw:text-style-name="P3" draw:layer="layout" svg:x1="6.686cm" svg:y1="11.711cm" svg:x2="6.437cm" svg:y2="11.711cm">
                <text:p/>
              </draw:line>
              <draw:line draw:style-name="gr4" draw:text-style-name="P3" draw:layer="layout" svg:x1="6.686cm" svg:y1="11.76cm" svg:x2="6.437cm" svg:y2="11.76cm">
                <text:p/>
              </draw:line>
              <draw:line draw:style-name="gr4" draw:text-style-name="P3" draw:layer="layout" svg:x1="6.686cm" svg:y1="11.808cm" svg:x2="6.437cm" svg:y2="11.808cm">
                <text:p/>
              </draw:line>
            </draw:g>
            <draw:line draw:style-name="gr4" draw:text-style-name="P3" draw:layer="layout" svg:x1="7.113cm" svg:y1="11.856cm" svg:x2="6.439cm" svg:y2="11.856cm">
              <text:p/>
            </draw:line>
            <draw:line draw:style-name="gr4" draw:text-style-name="P3" draw:layer="layout" svg:x1="6.688cm" svg:y1="11.905cm" svg:x2="6.439cm" svg:y2="11.905cm">
              <text:p/>
            </draw:line>
            <draw:line draw:style-name="gr4" draw:text-style-name="P3" draw:layer="layout" svg:x1="6.687cm" svg:y1="11.954cm" svg:x2="6.438cm" svg:y2="11.954cm">
              <text:p/>
            </draw:line>
            <draw:line draw:style-name="gr4" draw:text-style-name="P3" draw:layer="layout" svg:x1="6.687cm" svg:y1="12.001cm" svg:x2="6.438cm" svg:y2="12.001cm">
              <text:p/>
            </draw:line>
            <draw:line draw:style-name="gr4" draw:text-style-name="P3" draw:layer="layout" svg:x1="6.687cm" svg:y1="12.05cm" svg:x2="6.438cm" svg:y2="12.05cm">
              <text:p/>
            </draw:line>
          </draw:g>
          <draw:custom-shape draw:style-name="gr8" draw:text-style-name="P2" draw:layer="layout" svg:width="0.8cm" svg:height="0.3cm" svg:x="7.563cm" svg:y="11.75cm">
            <text:p text:style-name="P1"><text:span text:style-name="T1">Bottom</text:span></text:p>
            <draw:enhanced-geometry svg:viewBox="0 0 21600 21600" draw:type="rectangle" draw:enhanced-path="M 0 0 L 21600 0 21600 21600 0 21600 0 0 Z N"/>
          </draw:custom-shape>
          <draw:custom-shape draw:style-name="gr8" draw:text-style-name="P2" draw:layer="layout" svg:width="0.8cm" svg:height="0.3cm" svg:x="7.563cm" svg:y="8.95cm">
            <text:p text:style-name="P1"><text:span text:style-name="T1">Top</text:span></text:p>
            <draw:enhanced-geometry svg:viewBox="0 0 21600 21600" draw:type="rectangle" draw:enhanced-path="M 0 0 L 21600 0 21600 21600 0 21600 0 0 Z N"/>
          </draw:custom-shape>
        </draw:g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GB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14.8cm" fo:page-height="21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8-26T22:32:35.028622800</meta:creation-date>
    <dc:date>2026-09-02T03:31:18.923974800</dc:date>
    <meta:editing-duration>PT2H54M17S</meta:editing-duration>
    <meta:editing-cycles>18</meta:editing-cycles>
    <meta:generator>LibreOffice/26.2.5.2$Windows_X86_64 LibreOffice_project/cd7284b4cbbfeb507e630c1aac019f4157393acb</meta:generator>
    <meta:print-date>2026-09-02T00:18:32.666873400</meta:print-date>
    <meta:document-statistic meta:object-count="490"/>
  </office:meta>
</office:document-meta>
</file>